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3" style:family="table-cell" style:parent-style-name="Default" style:data-style-name="N0">
      <style:table-cell-properties style:vertical-align="top" fo:wrap-option="wrap" style:cell-protect="none"/>
      <style:paragraph-properties fo:margin-left="0cm" style:writing-mode="lr"/>
      <style:text-properties fo:color="#000000"/>
    </style:style>
    <style:style style:name="ce4" style:family="table-cell" style:parent-style-name="Default" style:data-style-name="N0">
      <style:table-cell-properties fo:border="thin solid #D3D3D3" style:vertical-align="top" fo:wrap-option="wrap" style:cell-protect="none"/>
      <style:paragraph-properties fo:margin-left="0cm" style:writing-mode="lr"/>
      <style:text-properties fo:color="#000000" fo:font-size="9pt" style:font-size-asian="9pt" style:font-size-complex="9pt"/>
    </style:style>
    <style:style style:name="ce5" style:family="table-cell" style:parent-style-name="Default" style:data-style-name="N67">
      <style:table-cell-properties fo:border="thin solid #D3D3D3" style:vertical-align="top" fo:wrap-option="wrap" style:cell-protect="none" style:repeat-content="false"/>
      <style:paragraph-properties fo:text-align="end" fo:margin-right="0cm" style:writing-mode="lr"/>
      <style:text-properties fo:color="#000000" fo:font-size="9pt" style:font-size-asian="9pt" style:font-size-complex="9pt"/>
    </style:style>
    <style:style style:name="ce6" style:family="table-cell" style:parent-style-name="Default" style:data-style-name="N67">
      <style:table-cell-properties fo:border="thin solid #D3D3D3" style:vertical-align="top" fo:wrap-option="wrap" style:cell-protect="none"/>
      <style:paragraph-properties fo:margin-left="0cm" style:writing-mode="lr"/>
      <style:text-properties fo:color="#000000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  <style:paragraph-properties fo:margin-left="0cm" style:writing-mode="lr"/>
      <style:text-properties fo:color="#000000"/>
    </style:style>
    <style:style style:name="ce10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/>
    </style:style>
    <style:style style:name="ce11" style:family="table-cell" style:parent-style-name="Default" style:data-style-name="N0">
      <style:table-cell-properties fo:border-top="none" fo:border-bottom="thin solid #D3D3D3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/>
    </style:style>
    <style:style style:name="co1" style:family="table-column">
      <style:table-column-properties fo:break-before="auto" style:column-width="1.85208333333333cm"/>
    </style:style>
    <style:style style:name="co2" style:family="table-column">
      <style:table-column-properties fo:break-before="auto" style:column-width="2.963333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0cm"/>
    </style:style>
    <style:style style:name="ro1" style:family="table-row">
      <style:table-row-properties style:row-height="23.45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0080Q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 table:visibility="collapse"/>
        <table:table-column table:style-name="co7" table:number-columns-repeated="16375" table:default-cell-style-name="ce1"/>
        <table:table-row table:style-name="ro1">
          <table:table-cell office:value-type="string" table:number-columns-spanned="8" table:number-rows-spanned="1" table:style-name="ce7">
            <text:p>公開發行公司無償配發新股申報生效案件彚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9"/>
          <table:covered-table-cell/>
          <table:table-cell table:number-columns-spanned="2" table:number-rows-spanned="1" table:style-name="ce11"/>
          <table:covered-table-cell/>
          <table:table-cell table:number-columns-repeated="16376"/>
        </table:table-row>
        <table:table-row table:style-name="ro3">
          <table:table-cell office:value-type="string" table:style-name="ce2">
            <text:p>證券代號</text:p>
          </table:table-cell>
          <table:table-cell office:value-type="string" table:style-name="ce3">
            <text:p>公司型態</text:p>
          </table:table-cell>
          <table:table-cell office:value-type="string" table:style-name="ce2">
            <text:p>公司名稱</text:p>
          </table:table-cell>
          <table:table-cell office:value-type="string" table:style-name="ce2">
            <text:p>案件類別</text:p>
          </table:table-cell>
          <table:table-cell office:value-type="string" table:style-name="ce2">
            <text:p>發 行 股 數</text:p>
          </table:table-cell>
          <table:table-cell office:value-type="string" table:style-name="ce2">
            <text:p>金　　　　額</text:p>
          </table:table-cell>
          <table:table-cell office:value-type="string" table:style-name="ce2">
            <text:p>收文日期</text:p>
          </table:table-cell>
          <table:table-cell office:value-type="string" table:style-name="ce2">
            <text:p>生效日期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資本公積轉增資</text:p>
          </table:table-cell>
          <table:table-cell office:value-type="float" office:value="1180351746" table:style-name="ce5">
            <text:p>1,180,351,746</text:p>
          </table:table-cell>
          <table:table-cell office:value-type="float" office:value="11803517460" table:style-name="ce5">
            <text:p>11,803,517,460</text:p>
          </table:table-cell>
          <table:table-cell office:value-type="string" table:style-name="ce4">
            <text:p>1150109</text:p>
          </table:table-cell>
          <table:table-cell office:value-type="string" table:style-name="ce4">
            <text:p>11501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琉園</text:p>
          </table:table-cell>
          <table:table-cell office:value-type="string" table:style-name="ce4">
            <text:p>員工酬勞</text:p>
          </table:table-cell>
          <table:table-cell office:value-type="float" office:value="827403" table:style-name="ce5">
            <text:p>827,403</text:p>
          </table:table-cell>
          <table:table-cell office:value-type="float" office:value="24739366" table:style-name="ce5">
            <text:p>24,739,366</text:p>
          </table:table-cell>
          <table:table-cell office:value-type="string" table:style-name="ce4">
            <text:p>1150313</text:p>
          </table:table-cell>
          <table:table-cell office:value-type="string" table:style-name="ce4">
            <text:p>11503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亞信電子</text:p>
          </table:table-cell>
          <table:table-cell office:value-type="string" table:style-name="ce4">
            <text:p>員工酬勞</text:p>
          </table:table-cell>
          <table:table-cell office:value-type="float" office:value="200000" table:style-name="ce5">
            <text:p>200,000</text:p>
          </table:table-cell>
          <table:table-cell office:value-type="float" office:value="18920000" table:style-name="ce5">
            <text:p>18,920,000</text:p>
          </table:table-cell>
          <table:table-cell office:value-type="string" table:style-name="ce4">
            <text:p>1150325</text:p>
          </table:table-cell>
          <table:table-cell office:value-type="string" table:style-name="ce4">
            <text:p>11503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崴寶精密</text:p>
          </table:table-cell>
          <table:table-cell office:value-type="string" table:style-name="ce4">
            <text:p>員工酬勞</text:p>
          </table:table-cell>
          <table:table-cell office:value-type="float" office:value="76710" table:style-name="ce5">
            <text:p>76,710</text:p>
          </table:table-cell>
          <table:table-cell office:value-type="float" office:value="34442790" table:style-name="ce5">
            <text:p>34,442,790</text:p>
          </table:table-cell>
          <table:table-cell office:value-type="string" table:style-name="ce4">
            <text:p>1150326</text:p>
          </table:table-cell>
          <table:table-cell office:value-type="string" table:style-name="ce4">
            <text:p>11504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群光電子</text:p>
          </table:table-cell>
          <table:table-cell office:value-type="string" table:style-name="ce4">
            <text:p>員工酬勞</text:p>
          </table:table-cell>
          <table:table-cell office:value-type="float" office:value="5668016" table:style-name="ce5">
            <text:p>5,668,016</text:p>
          </table:table-cell>
          <table:table-cell office:value-type="float" office:value="699999976" table:style-name="ce5">
            <text:p>699,999,976</text:p>
          </table:table-cell>
          <table:table-cell office:value-type="string" table:style-name="ce4">
            <text:p>1150422</text:p>
          </table:table-cell>
          <table:table-cell office:value-type="string" table:style-name="ce4">
            <text:p>11504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長聖國際</text:p>
          </table:table-cell>
          <table:table-cell office:value-type="string" table:style-name="ce4">
            <text:p>資本公積轉增資</text:p>
          </table:table-cell>
          <table:table-cell office:value-type="float" office:value="4845898" table:style-name="ce5">
            <text:p>4,845,898</text:p>
          </table:table-cell>
          <table:table-cell office:value-type="float" office:value="48458980" table:style-name="ce5">
            <text:p>48,458,980</text:p>
          </table:table-cell>
          <table:table-cell office:value-type="string" table:style-name="ce4">
            <text:p>1150423</text:p>
          </table:table-cell>
          <table:table-cell office:value-type="string" table:style-name="ce4">
            <text:p>11504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2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鉅陞</text:p>
          </table:table-cell>
          <table:table-cell office:value-type="string" table:style-name="ce4">
            <text:p>盈餘轉增資</text:p>
          </table:table-cell>
          <table:table-cell office:value-type="float" office:value="2284673" table:style-name="ce5">
            <text:p>2,284,673</text:p>
          </table:table-cell>
          <table:table-cell office:value-type="float" office:value="22846730" table:style-name="ce5">
            <text:p>22,846,730</text:p>
          </table:table-cell>
          <table:table-cell office:value-type="string" table:style-name="ce4">
            <text:p>1150429</text:p>
          </table:table-cell>
          <table:table-cell office:value-type="string" table:style-name="ce4">
            <text:p>11505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玉山金控</text:p>
          </table:table-cell>
          <table:table-cell office:value-type="string" table:style-name="ce4">
            <text:p>員工酬勞</text:p>
          </table:table-cell>
          <table:table-cell office:value-type="float" office:value="18000000" table:style-name="ce5">
            <text:p>18,000,000</text:p>
          </table:table-cell>
          <table:table-cell office:value-type="float" office:value="594900000" table:style-name="ce5">
            <text:p>594,900,000</text:p>
          </table:table-cell>
          <table:table-cell office:value-type="string" table:style-name="ce4">
            <text:p>1150511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4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普惠醫工</text:p>
          </table:table-cell>
          <table:table-cell office:value-type="string" table:style-name="ce4">
            <text:p>盈餘轉增資</text:p>
          </table:table-cell>
          <table:table-cell office:value-type="float" office:value="1675641" table:style-name="ce5">
            <text:p>1,675,641</text:p>
          </table:table-cell>
          <table:table-cell office:value-type="float" office:value="16756410" table:style-name="ce5">
            <text:p>16,756,410</text:p>
          </table:table-cell>
          <table:table-cell office:value-type="string" table:style-name="ce4">
            <text:p>1150519</text:p>
          </table:table-cell>
          <table:table-cell office:value-type="string" table:style-name="ce4">
            <text:p>11505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超秦企業</text:p>
          </table:table-cell>
          <table:table-cell office:value-type="string" table:style-name="ce4">
            <text:p>盈餘轉增資</text:p>
          </table:table-cell>
          <table:table-cell office:value-type="float" office:value="8008000" table:style-name="ce5">
            <text:p>8,008,000</text:p>
          </table:table-cell>
          <table:table-cell office:value-type="float" office:value="80080000" table:style-name="ce5">
            <text:p>80,080,000</text:p>
          </table:table-cell>
          <table:table-cell office:value-type="string" table:style-name="ce4">
            <text:p>1150520</text:p>
          </table:table-cell>
          <table:table-cell office:value-type="string" table:style-name="ce4">
            <text:p>11505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懋科技</text:p>
          </table:table-cell>
          <table:table-cell office:value-type="string" table:style-name="ce4">
            <text:p>盈餘轉增資</text:p>
          </table:table-cell>
          <table:table-cell office:value-type="float" office:value="4210800" table:style-name="ce5">
            <text:p>4,210,800</text:p>
          </table:table-cell>
          <table:table-cell office:value-type="float" office:value="42108000" table:style-name="ce5">
            <text:p>42,108,00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6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達亞國際</text:p>
          </table:table-cell>
          <table:table-cell office:value-type="string" table:style-name="ce4">
            <text:p>盈餘轉增資</text:p>
          </table:table-cell>
          <table:table-cell office:value-type="float" office:value="1758586" table:style-name="ce5">
            <text:p>1,758,586</text:p>
          </table:table-cell>
          <table:table-cell office:value-type="float" office:value="17585860" table:style-name="ce5">
            <text:p>17,585,860</text:p>
          </table:table-cell>
          <table:table-cell office:value-type="string" table:style-name="ce4">
            <text:p>1150522</text:p>
          </table:table-cell>
          <table:table-cell office:value-type="string" table:style-name="ce4">
            <text:p>11505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泰世華商銀</text:p>
          </table:table-cell>
          <table:table-cell office:value-type="string" table:style-name="ce4">
            <text:p>盈餘轉增資</text:p>
          </table:table-cell>
          <table:table-cell office:value-type="float" office:value="940518442" table:style-name="ce5">
            <text:p>940,518,442</text:p>
          </table:table-cell>
          <table:table-cell office:value-type="float" office:value="9405184420" table:style-name="ce5">
            <text:p>9,405,184,420</text:p>
          </table:table-cell>
          <table:table-cell office:value-type="string" table:style-name="ce4">
            <text:p>1150527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9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漢田生技</text:p>
          </table:table-cell>
          <table:table-cell office:value-type="string" table:style-name="ce4">
            <text:p>盈餘轉增資</text:p>
          </table:table-cell>
          <table:table-cell office:value-type="float" office:value="6054312" table:style-name="ce5">
            <text:p>6,054,312</text:p>
          </table:table-cell>
          <table:table-cell office:value-type="float" office:value="60543120" table:style-name="ce5">
            <text:p>60,543,120</text:p>
          </table:table-cell>
          <table:table-cell office:value-type="string" table:style-name="ce4">
            <text:p>1150528</text:p>
          </table:table-cell>
          <table:table-cell office:value-type="string" table:style-name="ce4">
            <text:p>11506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驊科技</text:p>
          </table:table-cell>
          <table:table-cell office:value-type="string" table:style-name="ce4">
            <text:p>資本公積轉增資</text:p>
          </table:table-cell>
          <table:table-cell office:value-type="float" office:value="3780268" table:style-name="ce5">
            <text:p>3,780,268</text:p>
          </table:table-cell>
          <table:table-cell office:value-type="float" office:value="37802680" table:style-name="ce5">
            <text:p>37,802,68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5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意德士科技</text:p>
          </table:table-cell>
          <table:table-cell office:value-type="string" table:style-name="ce4">
            <text:p>盈餘轉增資</text:p>
          </table:table-cell>
          <table:table-cell office:value-type="float" office:value="1366259" table:style-name="ce5">
            <text:p>1,366,259</text:p>
          </table:table-cell>
          <table:table-cell office:value-type="float" office:value="13662590" table:style-name="ce5">
            <text:p>13,662,590</text:p>
          </table:table-cell>
          <table:table-cell office:value-type="string" table:style-name="ce4">
            <text:p>1150529</text:p>
          </table:table-cell>
          <table:table-cell office:value-type="string" table:style-name="ce4">
            <text:p>11506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7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亞洲</text:p>
          </table:table-cell>
          <table:table-cell office:value-type="string" table:style-name="ce4">
            <text:p>盈餘轉增資</text:p>
          </table:table-cell>
          <table:table-cell office:value-type="float" office:value="4106250" table:style-name="ce5">
            <text:p>4,106,250</text:p>
          </table:table-cell>
          <table:table-cell office:value-type="float" office:value="41062500" table:style-name="ce5">
            <text:p>41,062,5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華鉬</text:p>
          </table:table-cell>
          <table:table-cell office:value-type="string" table:style-name="ce4">
            <text:p>資本公積轉增資</text:p>
          </table:table-cell>
          <table:table-cell office:value-type="float" office:value="631198" table:style-name="ce5">
            <text:p>631,198</text:p>
          </table:table-cell>
          <table:table-cell office:value-type="float" office:value="6311980" table:style-name="ce5">
            <text:p>6,311,98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4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騏億鑫科技</text:p>
          </table:table-cell>
          <table:table-cell office:value-type="string" table:style-name="ce4">
            <text:p>盈餘轉增資</text:p>
          </table:table-cell>
          <table:table-cell office:value-type="float" office:value="3576000" table:style-name="ce5">
            <text:p>3,576,000</text:p>
          </table:table-cell>
          <table:table-cell office:value-type="float" office:value="35760000" table:style-name="ce5">
            <text:p>35,760,000</text:p>
          </table:table-cell>
          <table:table-cell office:value-type="string" table:style-name="ce4">
            <text:p>1150602</text:p>
          </table:table-cell>
          <table:table-cell office:value-type="string" table:style-name="ce4">
            <text:p>11506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盈餘轉增資</text:p>
          </table:table-cell>
          <table:table-cell office:value-type="float" office:value="260433106" table:style-name="ce5">
            <text:p>260,433,106</text:p>
          </table:table-cell>
          <table:table-cell office:value-type="float" office:value="2604331060" table:style-name="ce5">
            <text:p>2,604,331,0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邦銀行</text:p>
          </table:table-cell>
          <table:table-cell office:value-type="string" table:style-name="ce4">
            <text:p>員工酬勞</text:p>
          </table:table-cell>
          <table:table-cell office:value-type="float" office:value="6844076" table:style-name="ce5">
            <text:p>6,844,076</text:p>
          </table:table-cell>
          <table:table-cell office:value-type="float" office:value="135170501" table:style-name="ce5">
            <text:p>135,170,501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永豐金控</text:p>
          </table:table-cell>
          <table:table-cell office:value-type="string" table:style-name="ce4">
            <text:p>盈餘轉增資</text:p>
          </table:table-cell>
          <table:table-cell office:value-type="float" office:value="289846446" table:style-name="ce5">
            <text:p>289,846,446</text:p>
          </table:table-cell>
          <table:table-cell office:value-type="float" office:value="2898464460" table:style-name="ce5">
            <text:p>2,898,464,46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4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宇峻奧汀</text:p>
          </table:table-cell>
          <table:table-cell office:value-type="string" table:style-name="ce4">
            <text:p>盈餘轉增資</text:p>
          </table:table-cell>
          <table:table-cell office:value-type="float" office:value="2921367" table:style-name="ce5">
            <text:p>2,921,367</text:p>
          </table:table-cell>
          <table:table-cell office:value-type="float" office:value="29213670" table:style-name="ce5">
            <text:p>29,213,670</text:p>
          </table:table-cell>
          <table:table-cell office:value-type="string" table:style-name="ce4">
            <text:p>1150603</text:p>
          </table:table-cell>
          <table:table-cell office:value-type="string" table:style-name="ce4">
            <text:p>11506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第一銀行</text:p>
          </table:table-cell>
          <table:table-cell office:value-type="string" table:style-name="ce4">
            <text:p>盈餘轉增資</text:p>
          </table:table-cell>
          <table:table-cell office:value-type="float" office:value="172569702" table:style-name="ce5">
            <text:p>172,569,702</text:p>
          </table:table-cell>
          <table:table-cell office:value-type="float" office:value="1725697020" table:style-name="ce5">
            <text:p>1,725,697,020</text:p>
          </table:table-cell>
          <table:table-cell office:value-type="string" table:style-name="ce4">
            <text:p>1150604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隆大營建</text:p>
          </table:table-cell>
          <table:table-cell office:value-type="string" table:style-name="ce4">
            <text:p>盈餘轉增資</text:p>
          </table:table-cell>
          <table:table-cell office:value-type="float" office:value="10959859" table:style-name="ce5">
            <text:p>10,959,859</text:p>
          </table:table-cell>
          <table:table-cell office:value-type="float" office:value="109598590" table:style-name="ce5">
            <text:p>109,598,59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和潤企業</text:p>
          </table:table-cell>
          <table:table-cell office:value-type="string" table:style-name="ce4">
            <text:p>盈餘轉增資</text:p>
          </table:table-cell>
          <table:table-cell office:value-type="float" office:value="18694515" table:style-name="ce5">
            <text:p>18,694,515</text:p>
          </table:table-cell>
          <table:table-cell office:value-type="float" office:value="186945150" table:style-name="ce5">
            <text:p>186,945,15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8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聯亞光電</text:p>
          </table:table-cell>
          <table:table-cell office:value-type="string" table:style-name="ce4">
            <text:p>盈餘轉增資</text:p>
          </table:table-cell>
          <table:table-cell office:value-type="float" office:value="9251727" table:style-name="ce5">
            <text:p>9,251,727</text:p>
          </table:table-cell>
          <table:table-cell office:value-type="float" office:value="92517270" table:style-name="ce5">
            <text:p>92,517,27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久舜營造</text:p>
          </table:table-cell>
          <table:table-cell office:value-type="string" table:style-name="ce4">
            <text:p>盈餘轉增資</text:p>
          </table:table-cell>
          <table:table-cell office:value-type="float" office:value="5712000" table:style-name="ce5">
            <text:p>5,712,000</text:p>
          </table:table-cell>
          <table:table-cell office:value-type="float" office:value="57120000" table:style-name="ce5">
            <text:p>57,120,00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盈餘轉增資</text:p>
          </table:table-cell>
          <table:table-cell office:value-type="float" office:value="1611674" table:style-name="ce5">
            <text:p>1,611,674</text:p>
          </table:table-cell>
          <table:table-cell office:value-type="float" office:value="16116740" table:style-name="ce5">
            <text:p>16,116,7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野獸國</text:p>
          </table:table-cell>
          <table:table-cell office:value-type="string" table:style-name="ce4">
            <text:p>資本公積轉增資</text:p>
          </table:table-cell>
          <table:table-cell office:value-type="float" office:value="57194" table:style-name="ce5">
            <text:p>57,194</text:p>
          </table:table-cell>
          <table:table-cell office:value-type="float" office:value="571940" table:style-name="ce5">
            <text:p>571,940</text:p>
          </table:table-cell>
          <table:table-cell office:value-type="string" table:style-name="ce4">
            <text:p>1150605</text:p>
          </table:table-cell>
          <table:table-cell office:value-type="string" table:style-name="ce4">
            <text:p>11506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盈餘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騰雲</text:p>
          </table:table-cell>
          <table:table-cell office:value-type="string" table:style-name="ce4">
            <text:p>資本公積轉增資</text:p>
          </table:table-cell>
          <table:table-cell office:value-type="float" office:value="2337500" table:style-name="ce5">
            <text:p>2,337,500</text:p>
          </table:table-cell>
          <table:table-cell office:value-type="float" office:value="23375000" table:style-name="ce5">
            <text:p>23,375,000</text:p>
          </table:table-cell>
          <table:table-cell office:value-type="string" table:style-name="ce4">
            <text:p>1150608</text:p>
          </table:table-cell>
          <table:table-cell office:value-type="string" table:style-name="ce4">
            <text:p>11506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固建設</text:p>
          </table:table-cell>
          <table:table-cell office:value-type="string" table:style-name="ce4">
            <text:p>盈餘轉增資</text:p>
          </table:table-cell>
          <table:table-cell office:value-type="float" office:value="15985934" table:style-name="ce5">
            <text:p>15,985,934</text:p>
          </table:table-cell>
          <table:table-cell office:value-type="float" office:value="159859340" table:style-name="ce5">
            <text:p>159,859,340</text:p>
          </table:table-cell>
          <table:table-cell office:value-type="string" table:style-name="ce4">
            <text:p>1150609</text:p>
          </table:table-cell>
          <table:table-cell office:value-type="string" table:style-name="ce4">
            <text:p>11506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藥華醫藥</text:p>
          </table:table-cell>
          <table:table-cell office:value-type="string" table:style-name="ce4">
            <text:p>盈餘轉增資</text:p>
          </table:table-cell>
          <table:table-cell office:value-type="float" office:value="40826933" table:style-name="ce5">
            <text:p>40,826,933</text:p>
          </table:table-cell>
          <table:table-cell office:value-type="float" office:value="408269330" table:style-name="ce5">
            <text:p>408,269,33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大展電線</text:p>
          </table:table-cell>
          <table:table-cell office:value-type="string" table:style-name="ce4">
            <text:p>盈餘轉增資</text:p>
          </table:table-cell>
          <table:table-cell office:value-type="float" office:value="596049" table:style-name="ce5">
            <text:p>596,049</text:p>
          </table:table-cell>
          <table:table-cell office:value-type="float" office:value="5960490" table:style-name="ce5">
            <text:p>5,960,4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雲天然</text:p>
          </table:table-cell>
          <table:table-cell office:value-type="string" table:style-name="ce4">
            <text:p>盈餘轉增資</text:p>
          </table:table-cell>
          <table:table-cell office:value-type="float" office:value="6099489" table:style-name="ce5">
            <text:p>6,099,489</text:p>
          </table:table-cell>
          <table:table-cell office:value-type="float" office:value="60994890" table:style-name="ce5">
            <text:p>60,994,890</text:p>
          </table:table-cell>
          <table:table-cell office:value-type="string" table:style-name="ce4">
            <text:p>1150610</text:p>
          </table:table-cell>
          <table:table-cell office:value-type="string" table:style-name="ce4">
            <text:p>11506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揚秦國際</text:p>
          </table:table-cell>
          <table:table-cell office:value-type="string" table:style-name="ce4">
            <text:p>盈餘轉增資</text:p>
          </table:table-cell>
          <table:table-cell office:value-type="float" office:value="9252158" table:style-name="ce5">
            <text:p>9,252,158</text:p>
          </table:table-cell>
          <table:table-cell office:value-type="float" office:value="92521580" table:style-name="ce5">
            <text:p>92,521,58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振宇五金</text:p>
          </table:table-cell>
          <table:table-cell office:value-type="string" table:style-name="ce4">
            <text:p>資本公積轉增資</text:p>
          </table:table-cell>
          <table:table-cell office:value-type="float" office:value="2149306" table:style-name="ce5">
            <text:p>2,149,306</text:p>
          </table:table-cell>
          <table:table-cell office:value-type="float" office:value="21493060" table:style-name="ce5">
            <text:p>21,493,0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9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永豐銀行</text:p>
          </table:table-cell>
          <table:table-cell office:value-type="string" table:style-name="ce4">
            <text:p>盈餘轉增資</text:p>
          </table:table-cell>
          <table:table-cell office:value-type="float" office:value="623715766" table:style-name="ce5">
            <text:p>623,715,766</text:p>
          </table:table-cell>
          <table:table-cell office:value-type="float" office:value="6237157660" table:style-name="ce5">
            <text:p>6,237,157,660</text:p>
          </table:table-cell>
          <table:table-cell office:value-type="string" table:style-name="ce4">
            <text:p>1150611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青新環境-創</text:p>
          </table:table-cell>
          <table:table-cell office:value-type="string" table:style-name="ce4">
            <text:p>盈餘轉增資</text:p>
          </table:table-cell>
          <table:table-cell office:value-type="float" office:value="6000000" table:style-name="ce5">
            <text:p>6,000,000</text:p>
          </table:table-cell>
          <table:table-cell office:value-type="float" office:value="60000000" table:style-name="ce5">
            <text:p>60,000,00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盈餘轉增資</text:p>
          </table:table-cell>
          <table:table-cell office:value-type="float" office:value="398369" table:style-name="ce5">
            <text:p>398,369</text:p>
          </table:table-cell>
          <table:table-cell office:value-type="float" office:value="3983690" table:style-name="ce5">
            <text:p>3,983,69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思必瑞特</text:p>
          </table:table-cell>
          <table:table-cell office:value-type="string" table:style-name="ce4">
            <text:p>資本公積轉增資</text:p>
          </table:table-cell>
          <table:table-cell office:value-type="float" office:value="486616" table:style-name="ce5">
            <text:p>486,616</text:p>
          </table:table-cell>
          <table:table-cell office:value-type="float" office:value="4866160" table:style-name="ce5">
            <text:p>4,866,160</text:p>
          </table:table-cell>
          <table:table-cell office:value-type="string" table:style-name="ce4">
            <text:p>1150612</text:p>
          </table:table-cell>
          <table:table-cell office:value-type="string" table:style-name="ce4">
            <text:p>11506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實業</text:p>
          </table:table-cell>
          <table:table-cell office:value-type="string" table:style-name="ce4">
            <text:p>盈餘轉增資</text:p>
          </table:table-cell>
          <table:table-cell office:value-type="float" office:value="35919213" table:style-name="ce5">
            <text:p>35,919,213</text:p>
          </table:table-cell>
          <table:table-cell office:value-type="float" office:value="359192130" table:style-name="ce5">
            <text:p>359,192,13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新新光金控</text:p>
          </table:table-cell>
          <table:table-cell office:value-type="string" table:style-name="ce4">
            <text:p>盈餘轉增資</text:p>
          </table:table-cell>
          <table:table-cell office:value-type="float" office:value="248662767" table:style-name="ce5">
            <text:p>248,662,767</text:p>
          </table:table-cell>
          <table:table-cell office:value-type="float" office:value="2486627670" table:style-name="ce5">
            <text:p>2,486,627,67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昌營造</text:p>
          </table:table-cell>
          <table:table-cell office:value-type="string" table:style-name="ce4">
            <text:p>盈餘轉增資</text:p>
          </table:table-cell>
          <table:table-cell office:value-type="float" office:value="22560000" table:style-name="ce5">
            <text:p>22,560,000</text:p>
          </table:table-cell>
          <table:table-cell office:value-type="float" office:value="225600000" table:style-name="ce5">
            <text:p>225,600,00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盈餘轉增資</text:p>
          </table:table-cell>
          <table:table-cell office:value-type="float" office:value="3896916" table:style-name="ce5">
            <text:p>3,896,916</text:p>
          </table:table-cell>
          <table:table-cell office:value-type="float" office:value="38969160" table:style-name="ce5">
            <text:p>38,969,160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65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百辰光電</text:p>
          </table:table-cell>
          <table:table-cell office:value-type="string" table:style-name="ce4">
            <text:p>員工酬勞</text:p>
          </table:table-cell>
          <table:table-cell office:value-type="float" office:value="650092" table:style-name="ce5">
            <text:p>650,092</text:p>
          </table:table-cell>
          <table:table-cell office:value-type="float" office:value="17545983" table:style-name="ce5">
            <text:p>17,545,983</text:p>
          </table:table-cell>
          <table:table-cell office:value-type="string" table:style-name="ce4">
            <text:p>1150615</text:p>
          </table:table-cell>
          <table:table-cell office:value-type="string" table:style-name="ce4">
            <text:p>11506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力電機</text:p>
          </table:table-cell>
          <table:table-cell office:value-type="string" table:style-name="ce4">
            <text:p>盈餘轉增資</text:p>
          </table:table-cell>
          <table:table-cell office:value-type="float" office:value="5462169" table:style-name="ce5">
            <text:p>5,462,169</text:p>
          </table:table-cell>
          <table:table-cell office:value-type="float" office:value="54621690" table:style-name="ce5">
            <text:p>54,621,6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2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生達化學</text:p>
          </table:table-cell>
          <table:table-cell office:value-type="string" table:style-name="ce4">
            <text:p>盈餘轉增資</text:p>
          </table:table-cell>
          <table:table-cell office:value-type="float" office:value="17869609" table:style-name="ce5">
            <text:p>17,869,609</text:p>
          </table:table-cell>
          <table:table-cell office:value-type="float" office:value="178696090" table:style-name="ce5">
            <text:p>178,696,09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61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友金屬-創</text:p>
          </table:table-cell>
          <table:table-cell office:value-type="string" table:style-name="ce4">
            <text:p>盈餘轉增資</text:p>
          </table:table-cell>
          <table:table-cell office:value-type="float" office:value="9720000" table:style-name="ce5">
            <text:p>9,720,000</text:p>
          </table:table-cell>
          <table:table-cell office:value-type="float" office:value="97200000" table:style-name="ce5">
            <text:p>97,200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0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坤悅開發</text:p>
          </table:table-cell>
          <table:table-cell office:value-type="string" table:style-name="ce4">
            <text:p>盈餘轉增資</text:p>
          </table:table-cell>
          <table:table-cell office:value-type="float" office:value="8575875" table:style-name="ce5">
            <text:p>8,575,875</text:p>
          </table:table-cell>
          <table:table-cell office:value-type="float" office:value="85758750" table:style-name="ce5">
            <text:p>85,758,75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盈餘轉增資</text:p>
          </table:table-cell>
          <table:table-cell office:value-type="float" office:value="3759926" table:style-name="ce5">
            <text:p>3,759,926</text:p>
          </table:table-cell>
          <table:table-cell office:value-type="float" office:value="37599260" table:style-name="ce5">
            <text:p>37,599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5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安倉營造</text:p>
          </table:table-cell>
          <table:table-cell office:value-type="string" table:style-name="ce4">
            <text:p>資本公積轉增資</text:p>
          </table:table-cell>
          <table:table-cell office:value-type="float" office:value="1446126" table:style-name="ce5">
            <text:p>1,446,126</text:p>
          </table:table-cell>
          <table:table-cell office:value-type="float" office:value="14461260" table:style-name="ce5">
            <text:p>14,461,26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昕奇雲端</text:p>
          </table:table-cell>
          <table:table-cell office:value-type="string" table:style-name="ce4">
            <text:p>盈餘轉增資</text:p>
          </table:table-cell>
          <table:table-cell office:value-type="float" office:value="2742600" table:style-name="ce5">
            <text:p>2,742,600</text:p>
          </table:table-cell>
          <table:table-cell office:value-type="float" office:value="27426000" table:style-name="ce5">
            <text:p>27,426,000</text:p>
          </table:table-cell>
          <table:table-cell office:value-type="string" table:style-name="ce4">
            <text:p>1150616</text:p>
          </table:table-cell>
          <table:table-cell office:value-type="string" table:style-name="ce4">
            <text:p>11506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7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上海銀行</text:p>
          </table:table-cell>
          <table:table-cell office:value-type="string" table:style-name="ce4">
            <text:p>資本公積轉增資</text:p>
          </table:table-cell>
          <table:table-cell office:value-type="float" office:value="48616031" table:style-name="ce5">
            <text:p>48,616,031</text:p>
          </table:table-cell>
          <table:table-cell office:value-type="float" office:value="486160310" table:style-name="ce5">
            <text:p>486,160,31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8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鑫創電子</text:p>
          </table:table-cell>
          <table:table-cell office:value-type="string" table:style-name="ce4">
            <text:p>資本公積轉增資</text:p>
          </table:table-cell>
          <table:table-cell office:value-type="float" office:value="717217" table:style-name="ce5">
            <text:p>717,217</text:p>
          </table:table-cell>
          <table:table-cell office:value-type="float" office:value="7172170" table:style-name="ce5">
            <text:p>7,172,170</text:p>
          </table:table-cell>
          <table:table-cell office:value-type="string" table:style-name="ce4">
            <text:p>1150617</text:p>
          </table:table-cell>
          <table:table-cell office:value-type="string" table:style-name="ce4">
            <text:p>11506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2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樂事綠能</text:p>
          </table:table-cell>
          <table:table-cell office:value-type="string" table:style-name="ce4">
            <text:p>盈餘轉增資</text:p>
          </table:table-cell>
          <table:table-cell office:value-type="float" office:value="7754753" table:style-name="ce5">
            <text:p>7,754,753</text:p>
          </table:table-cell>
          <table:table-cell office:value-type="float" office:value="77547530" table:style-name="ce5">
            <text:p>77,547,53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華工程</text:p>
          </table:table-cell>
          <table:table-cell office:value-type="string" table:style-name="ce4">
            <text:p>盈餘轉增資</text:p>
          </table:table-cell>
          <table:table-cell office:value-type="float" office:value="80555995" table:style-name="ce5">
            <text:p>80,555,995</text:p>
          </table:table-cell>
          <table:table-cell office:value-type="float" office:value="805559950" table:style-name="ce5">
            <text:p>805,559,9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盈餘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高雄銀行</text:p>
          </table:table-cell>
          <table:table-cell office:value-type="string" table:style-name="ce4">
            <text:p>資本公積轉增資</text:p>
          </table:table-cell>
          <table:table-cell office:value-type="float" office:value="9199584" table:style-name="ce5">
            <text:p>9,199,584</text:p>
          </table:table-cell>
          <table:table-cell office:value-type="float" office:value="91995840" table:style-name="ce5">
            <text:p>91,995,84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盈餘轉增資</text:p>
          </table:table-cell>
          <table:table-cell office:value-type="float" office:value="32706417" table:style-name="ce5">
            <text:p>32,706,417</text:p>
          </table:table-cell>
          <table:table-cell office:value-type="float" office:value="327064170" table:style-name="ce5">
            <text:p>327,064,17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健喬信元</text:p>
          </table:table-cell>
          <table:table-cell office:value-type="string" table:style-name="ce4">
            <text:p>資本公積轉增資</text:p>
          </table:table-cell>
          <table:table-cell office:value-type="float" office:value="7547635" table:style-name="ce5">
            <text:p>7,547,635</text:p>
          </table:table-cell>
          <table:table-cell office:value-type="float" office:value="75476350" table:style-name="ce5">
            <text:p>75,476,3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11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英生物科技</text:p>
          </table:table-cell>
          <table:table-cell office:value-type="string" table:style-name="ce4">
            <text:p>盈餘轉增資</text:p>
          </table:table-cell>
          <table:table-cell office:value-type="float" office:value="5097565" table:style-name="ce5">
            <text:p>5,097,565</text:p>
          </table:table-cell>
          <table:table-cell office:value-type="float" office:value="50975650" table:style-name="ce5">
            <text:p>50,975,65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新鑫</text:p>
          </table:table-cell>
          <table:table-cell office:value-type="string" table:style-name="ce4">
            <text:p>盈餘轉增資</text:p>
          </table:table-cell>
          <table:table-cell office:value-type="float" office:value="109595962" table:style-name="ce5">
            <text:p>109,595,962</text:p>
          </table:table-cell>
          <table:table-cell office:value-type="float" office:value="1095959620" table:style-name="ce5">
            <text:p>1,095,959,620</text:p>
          </table:table-cell>
          <table:table-cell office:value-type="string" table:style-name="ce4">
            <text:p>1150618</text:p>
          </table:table-cell>
          <table:table-cell office:value-type="string" table:style-name="ce4">
            <text:p>11506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連加網路商業</text:p>
          </table:table-cell>
          <table:table-cell office:value-type="string" table:style-name="ce4">
            <text:p>盈餘轉增資</text:p>
          </table:table-cell>
          <table:table-cell office:value-type="float" office:value="3400000" table:style-name="ce5">
            <text:p>3,400,000</text:p>
          </table:table-cell>
          <table:table-cell office:value-type="float" office:value="34000000" table:style-name="ce5">
            <text:p>34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62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國際票券</text:p>
          </table:table-cell>
          <table:table-cell office:value-type="string" table:style-name="ce4">
            <text:p>盈餘轉增資</text:p>
          </table:table-cell>
          <table:table-cell office:value-type="float" office:value="25000000" table:style-name="ce5">
            <text:p>25,000,000</text:p>
          </table:table-cell>
          <table:table-cell office:value-type="float" office:value="250000000" table:style-name="ce5">
            <text:p>250,000,000</text:p>
          </table:table-cell>
          <table:table-cell office:value-type="string" table:style-name="ce4">
            <text:p>1150622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6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山電纜</text:p>
          </table:table-cell>
          <table:table-cell office:value-type="string" table:style-name="ce4">
            <text:p>盈餘轉增資</text:p>
          </table:table-cell>
          <table:table-cell office:value-type="float" office:value="1966637" table:style-name="ce5">
            <text:p>1,966,637</text:p>
          </table:table-cell>
          <table:table-cell office:value-type="float" office:value="19666370" table:style-name="ce5">
            <text:p>19,666,37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元電子</text:p>
          </table:table-cell>
          <table:table-cell office:value-type="string" table:style-name="ce4">
            <text:p>盈餘轉增資</text:p>
          </table:table-cell>
          <table:table-cell office:value-type="float" office:value="61137253" table:style-name="ce5">
            <text:p>61,137,253</text:p>
          </table:table-cell>
          <table:table-cell office:value-type="float" office:value="611372530" table:style-name="ce5">
            <text:p>611,372,5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數科</text:p>
          </table:table-cell>
          <table:table-cell office:value-type="string" table:style-name="ce4">
            <text:p>盈餘轉增資</text:p>
          </table:table-cell>
          <table:table-cell office:value-type="float" office:value="5151261" table:style-name="ce5">
            <text:p>5,151,261</text:p>
          </table:table-cell>
          <table:table-cell office:value-type="float" office:value="51512610" table:style-name="ce5">
            <text:p>51,512,61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軒郁國際</text:p>
          </table:table-cell>
          <table:table-cell office:value-type="string" table:style-name="ce4">
            <text:p>盈餘轉增資</text:p>
          </table:table-cell>
          <table:table-cell office:value-type="float" office:value="3273383" table:style-name="ce5">
            <text:p>3,273,383</text:p>
          </table:table-cell>
          <table:table-cell office:value-type="float" office:value="32733830" table:style-name="ce5">
            <text:p>32,733,83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德勝科技</text:p>
          </table:table-cell>
          <table:table-cell office:value-type="string" table:style-name="ce4">
            <text:p>盈餘轉增資</text:p>
          </table:table-cell>
          <table:table-cell office:value-type="float" office:value="1731172" table:style-name="ce5">
            <text:p>1,731,172</text:p>
          </table:table-cell>
          <table:table-cell office:value-type="float" office:value="17311720" table:style-name="ce5">
            <text:p>17,311,72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9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陽信銀行</text:p>
          </table:table-cell>
          <table:table-cell office:value-type="string" table:style-name="ce4">
            <text:p>盈餘轉增資</text:p>
          </table:table-cell>
          <table:table-cell office:value-type="float" office:value="242418338" table:style-name="ce5">
            <text:p>242,418,338</text:p>
          </table:table-cell>
          <table:table-cell office:value-type="float" office:value="2424183380" table:style-name="ce5">
            <text:p>2,424,183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華南銀行</text:p>
          </table:table-cell>
          <table:table-cell office:value-type="string" table:style-name="ce4">
            <text:p>盈餘轉增資</text:p>
          </table:table-cell>
          <table:table-cell office:value-type="float" office:value="15808306" table:style-name="ce5">
            <text:p>15,808,306</text:p>
          </table:table-cell>
          <table:table-cell office:value-type="float" office:value="158083060" table:style-name="ce5">
            <text:p>158,083,06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70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盈餘轉增資</text:p>
          </table:table-cell>
          <table:table-cell office:value-type="float" office:value="852038" table:style-name="ce5">
            <text:p>852,038</text:p>
          </table:table-cell>
          <table:table-cell office:value-type="float" office:value="8520380" table:style-name="ce5">
            <text:p>8,520,38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41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澄半導體</text:p>
          </table:table-cell>
          <table:table-cell office:value-type="string" table:style-name="ce4">
            <text:p>資本公積轉增資</text:p>
          </table:table-cell>
          <table:table-cell office:value-type="float" office:value="2649814" table:style-name="ce5">
            <text:p>2,649,814</text:p>
          </table:table-cell>
          <table:table-cell office:value-type="float" office:value="26498140" table:style-name="ce5">
            <text:p>26,498,1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將捷</text:p>
          </table:table-cell>
          <table:table-cell office:value-type="string" table:style-name="ce4">
            <text:p>盈餘轉增資</text:p>
          </table:table-cell>
          <table:table-cell office:value-type="float" office:value="15434590" table:style-name="ce5">
            <text:p>15,434,590</text:p>
          </table:table-cell>
          <table:table-cell office:value-type="float" office:value="154345900" table:style-name="ce5">
            <text:p>154,345,90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098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慶康科技</text:p>
          </table:table-cell>
          <table:table-cell office:value-type="string" table:style-name="ce4">
            <text:p>盈餘轉增資</text:p>
          </table:table-cell>
          <table:table-cell office:value-type="float" office:value="582044" table:style-name="ce5">
            <text:p>582,044</text:p>
          </table:table-cell>
          <table:table-cell office:value-type="float" office:value="5820440" table:style-name="ce5">
            <text:p>5,820,440</text:p>
          </table:table-cell>
          <table:table-cell office:value-type="string" table:style-name="ce4">
            <text:p>1150623</text:p>
          </table:table-cell>
          <table:table-cell office:value-type="string" table:style-name="ce4">
            <text:p>115062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9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卓越成功</text:p>
          </table:table-cell>
          <table:table-cell office:value-type="string" table:style-name="ce4">
            <text:p>盈餘轉增資</text:p>
          </table:table-cell>
          <table:table-cell office:value-type="float" office:value="955022" table:style-name="ce5">
            <text:p>955,022</text:p>
          </table:table-cell>
          <table:table-cell office:value-type="float" office:value="9550220" table:style-name="ce5">
            <text:p>9,550,22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6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東森國際</text:p>
          </table:table-cell>
          <table:table-cell office:value-type="string" table:style-name="ce4">
            <text:p>盈餘轉增資</text:p>
          </table:table-cell>
          <table:table-cell office:value-type="float" office:value="26181196" table:style-name="ce5">
            <text:p>26,181,196</text:p>
          </table:table-cell>
          <table:table-cell office:value-type="float" office:value="261811960" table:style-name="ce5">
            <text:p>261,811,96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1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中銀行</text:p>
          </table:table-cell>
          <table:table-cell office:value-type="string" table:style-name="ce4">
            <text:p>盈餘轉增資</text:p>
          </table:table-cell>
          <table:table-cell office:value-type="float" office:value="403448937" table:style-name="ce5">
            <text:p>403,448,937</text:p>
          </table:table-cell>
          <table:table-cell office:value-type="float" office:value="4034489370" table:style-name="ce5">
            <text:p>4,034,489,37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6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波若威科技</text:p>
          </table:table-cell>
          <table:table-cell office:value-type="string" table:style-name="ce4">
            <text:p>盈餘轉增資</text:p>
          </table:table-cell>
          <table:table-cell office:value-type="float" office:value="14094629" table:style-name="ce5">
            <text:p>14,094,629</text:p>
          </table:table-cell>
          <table:table-cell office:value-type="float" office:value="140946290" table:style-name="ce5">
            <text:p>140,946,290</text:p>
          </table:table-cell>
          <table:table-cell office:value-type="string" table:style-name="ce4">
            <text:p>1150624</text:p>
          </table:table-cell>
          <table:table-cell office:value-type="string" table:style-name="ce4">
            <text:p>11506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皇普建設</text:p>
          </table:table-cell>
          <table:table-cell office:value-type="string" table:style-name="ce4">
            <text:p>盈餘轉增資</text:p>
          </table:table-cell>
          <table:table-cell office:value-type="float" office:value="65103970" table:style-name="ce5">
            <text:p>65,103,970</text:p>
          </table:table-cell>
          <table:table-cell office:value-type="float" office:value="651039700" table:style-name="ce5">
            <text:p>651,039,7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台灣企銀</text:p>
          </table:table-cell>
          <table:table-cell office:value-type="string" table:style-name="ce4">
            <text:p>盈餘轉增資</text:p>
          </table:table-cell>
          <table:table-cell office:value-type="float" office:value="680264330" table:style-name="ce5">
            <text:p>680,264,330</text:p>
          </table:table-cell>
          <table:table-cell office:value-type="float" office:value="6802643300" table:style-name="ce5">
            <text:p>6,802,643,3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7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神達控股</text:p>
          </table:table-cell>
          <table:table-cell office:value-type="string" table:style-name="ce4">
            <text:p>盈餘轉增資</text:p>
          </table:table-cell>
          <table:table-cell office:value-type="float" office:value="132721247" table:style-name="ce5">
            <text:p>132,721,247</text:p>
          </table:table-cell>
          <table:table-cell office:value-type="float" office:value="1327212470" table:style-name="ce5">
            <text:p>1,327,212,4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2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訊科技</text:p>
          </table:table-cell>
          <table:table-cell office:value-type="string" table:style-name="ce4">
            <text:p>資本公積轉增資</text:p>
          </table:table-cell>
          <table:table-cell office:value-type="float" office:value="8989497" table:style-name="ce5">
            <text:p>8,989,497</text:p>
          </table:table-cell>
          <table:table-cell office:value-type="float" office:value="89894970" table:style-name="ce5">
            <text:p>89,894,97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4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熙特爾-創</text:p>
          </table:table-cell>
          <table:table-cell office:value-type="string" table:style-name="ce4">
            <text:p>盈餘轉增資</text:p>
          </table:table-cell>
          <table:table-cell office:value-type="float" office:value="6800000" table:style-name="ce5">
            <text:p>6,800,000</text:p>
          </table:table-cell>
          <table:table-cell office:value-type="float" office:value="68000000" table:style-name="ce5">
            <text:p>68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2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晟德大藥廠</text:p>
          </table:table-cell>
          <table:table-cell office:value-type="string" table:style-name="ce4">
            <text:p>盈餘轉增資</text:p>
          </table:table-cell>
          <table:table-cell office:value-type="float" office:value="35695505" table:style-name="ce5">
            <text:p>35,695,505</text:p>
          </table:table-cell>
          <table:table-cell office:value-type="float" office:value="356955050" table:style-name="ce5">
            <text:p>356,955,05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86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青雲國際科技</text:p>
          </table:table-cell>
          <table:table-cell office:value-type="string" table:style-name="ce4">
            <text:p>盈餘轉增資</text:p>
          </table:table-cell>
          <table:table-cell office:value-type="float" office:value="17755993" table:style-name="ce5">
            <text:p>17,755,993</text:p>
          </table:table-cell>
          <table:table-cell office:value-type="float" office:value="177559930" table:style-name="ce5">
            <text:p>177,559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4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國信託</text:p>
          </table:table-cell>
          <table:table-cell office:value-type="string" table:style-name="ce4">
            <text:p>盈餘轉增資</text:p>
          </table:table-cell>
          <table:table-cell office:value-type="float" office:value="1236828672" table:style-name="ce5">
            <text:p>1,236,828,672</text:p>
          </table:table-cell>
          <table:table-cell office:value-type="float" office:value="12368286720" table:style-name="ce5">
            <text:p>12,368,286,7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391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森霸電力</text:p>
          </table:table-cell>
          <table:table-cell office:value-type="string" table:style-name="ce4">
            <text:p>盈餘轉增資</text:p>
          </table:table-cell>
          <table:table-cell office:value-type="float" office:value="30000000" table:style-name="ce5">
            <text:p>30,000,000</text:p>
          </table:table-cell>
          <table:table-cell office:value-type="float" office:value="300000000" table:style-name="ce5">
            <text:p>300,00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興銀行</text:p>
          </table:table-cell>
          <table:table-cell office:value-type="string" table:style-name="ce4">
            <text:p>盈餘轉增資</text:p>
          </table:table-cell>
          <table:table-cell office:value-type="float" office:value="6404042" table:style-name="ce5">
            <text:p>6,404,042</text:p>
          </table:table-cell>
          <table:table-cell office:value-type="float" office:value="64040420" table:style-name="ce5">
            <text:p>64,040,42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吉晟生技</text:p>
          </table:table-cell>
          <table:table-cell office:value-type="string" table:style-name="ce4">
            <text:p>盈餘轉增資</text:p>
          </table:table-cell>
          <table:table-cell office:value-type="float" office:value="858493" table:style-name="ce5">
            <text:p>858,493</text:p>
          </table:table-cell>
          <table:table-cell office:value-type="float" office:value="8584930" table:style-name="ce5">
            <text:p>8,584,93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精華生醫</text:p>
          </table:table-cell>
          <table:table-cell office:value-type="string" table:style-name="ce4">
            <text:p>盈餘轉增資</text:p>
          </table:table-cell>
          <table:table-cell office:value-type="float" office:value="1393000" table:style-name="ce5">
            <text:p>1,393,000</text:p>
          </table:table-cell>
          <table:table-cell office:value-type="float" office:value="13930000" table:style-name="ce5">
            <text:p>13,930,000</text:p>
          </table:table-cell>
          <table:table-cell office:value-type="string" table:style-name="ce4">
            <text:p>1150625</text:p>
          </table:table-cell>
          <table:table-cell office:value-type="string" table:style-name="ce4">
            <text:p>11506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0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彰化銀行</text:p>
          </table:table-cell>
          <table:table-cell office:value-type="string" table:style-name="ce4">
            <text:p>盈餘轉增資</text:p>
          </table:table-cell>
          <table:table-cell office:value-type="float" office:value="294151156" table:style-name="ce5">
            <text:p>294,151,156</text:p>
          </table:table-cell>
          <table:table-cell office:value-type="float" office:value="2941511560" table:style-name="ce5">
            <text:p>2,941,511,56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松瑞製藥</text:p>
          </table:table-cell>
          <table:table-cell office:value-type="string" table:style-name="ce4">
            <text:p>盈餘轉增資</text:p>
          </table:table-cell>
          <table:table-cell office:value-type="float" office:value="21110200" table:style-name="ce5">
            <text:p>21,110,200</text:p>
          </table:table-cell>
          <table:table-cell office:value-type="float" office:value="211102000" table:style-name="ce5">
            <text:p>211,102,000</text:p>
          </table:table-cell>
          <table:table-cell office:value-type="string" table:style-name="ce4">
            <text:p>1150626</text:p>
          </table:table-cell>
          <table:table-cell office:value-type="string" table:style-name="ce4">
            <text:p>115070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4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根基營造</text:p>
          </table:table-cell>
          <table:table-cell office:value-type="string" table:style-name="ce4">
            <text:p>盈餘轉增資</text:p>
          </table:table-cell>
          <table:table-cell office:value-type="float" office:value="15662904" table:style-name="ce5">
            <text:p>15,662,904</text:p>
          </table:table-cell>
          <table:table-cell office:value-type="float" office:value="156629040" table:style-name="ce5">
            <text:p>156,629,04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47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山林水</text:p>
          </table:table-cell>
          <table:table-cell office:value-type="string" table:style-name="ce4">
            <text:p>盈餘轉增資</text:p>
          </table:table-cell>
          <table:table-cell office:value-type="float" office:value="18465882" table:style-name="ce5">
            <text:p>18,465,882</text:p>
          </table:table-cell>
          <table:table-cell office:value-type="float" office:value="184658820" table:style-name="ce5">
            <text:p>184,658,82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詠勝昌*</text:p>
          </table:table-cell>
          <table:table-cell office:value-type="string" table:style-name="ce4">
            <text:p>盈餘轉增資</text:p>
          </table:table-cell>
          <table:table-cell office:value-type="float" office:value="3240000" table:style-name="ce5">
            <text:p>3,240,000</text:p>
          </table:table-cell>
          <table:table-cell office:value-type="float" office:value="16200000" table:style-name="ce5">
            <text:p>16,200,000</text:p>
          </table:table-cell>
          <table:table-cell office:value-type="string" table:style-name="ce4">
            <text:p>1150629</text:p>
          </table:table-cell>
          <table:table-cell office:value-type="string" table:style-name="ce4">
            <text:p>115070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4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海悅國際</text:p>
          </table:table-cell>
          <table:table-cell office:value-type="string" table:style-name="ce4">
            <text:p>盈餘轉增資</text:p>
          </table:table-cell>
          <table:table-cell office:value-type="float" office:value="7586743" table:style-name="ce5">
            <text:p>7,586,743</text:p>
          </table:table-cell>
          <table:table-cell office:value-type="float" office:value="75867430" table:style-name="ce5">
            <text:p>75,867,4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盈餘轉增資</text:p>
          </table:table-cell>
          <table:table-cell office:value-type="float" office:value="3720117" table:style-name="ce5">
            <text:p>3,720,117</text:p>
          </table:table-cell>
          <table:table-cell office:value-type="float" office:value="37201170" table:style-name="ce5">
            <text:p>37,201,17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邦睿生技</text:p>
          </table:table-cell>
          <table:table-cell office:value-type="string" table:style-name="ce4">
            <text:p>資本公積轉增資</text:p>
          </table:table-cell>
          <table:table-cell office:value-type="float" office:value="1860058" table:style-name="ce5">
            <text:p>1,860,058</text:p>
          </table:table-cell>
          <table:table-cell office:value-type="float" office:value="18600580" table:style-name="ce5">
            <text:p>18,600,58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元大銀行</text:p>
          </table:table-cell>
          <table:table-cell office:value-type="string" table:style-name="ce4">
            <text:p>盈餘轉增資</text:p>
          </table:table-cell>
          <table:table-cell office:value-type="float" office:value="194539603" table:style-name="ce5">
            <text:p>194,539,603</text:p>
          </table:table-cell>
          <table:table-cell office:value-type="float" office:value="1945396030" table:style-name="ce5">
            <text:p>1,945,396,030</text:p>
          </table:table-cell>
          <table:table-cell office:value-type="string" table:style-name="ce4">
            <text:p>1150630</text:p>
          </table:table-cell>
          <table:table-cell office:value-type="string" table:style-name="ce4">
            <text:p>115071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1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城電機</text:p>
          </table:table-cell>
          <table:table-cell office:value-type="string" table:style-name="ce4">
            <text:p>盈餘轉增資</text:p>
          </table:table-cell>
          <table:table-cell office:value-type="float" office:value="31588085" table:style-name="ce5">
            <text:p>31,588,085</text:p>
          </table:table-cell>
          <table:table-cell office:value-type="float" office:value="315880850" table:style-name="ce5">
            <text:p>315,880,8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華南金控</text:p>
          </table:table-cell>
          <table:table-cell office:value-type="string" table:style-name="ce4">
            <text:p>盈餘轉增資</text:p>
          </table:table-cell>
          <table:table-cell office:value-type="float" office:value="139169650" table:style-name="ce5">
            <text:p>139,169,650</text:p>
          </table:table-cell>
          <table:table-cell office:value-type="float" office:value="1391696500" table:style-name="ce5">
            <text:p>1,391,696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6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緯穎</text:p>
          </table:table-cell>
          <table:table-cell office:value-type="string" table:style-name="ce4">
            <text:p>盈餘轉增資</text:p>
          </table:table-cell>
          <table:table-cell office:value-type="float" office:value="371681582" table:style-name="ce5">
            <text:p>371,681,582</text:p>
          </table:table-cell>
          <table:table-cell office:value-type="float" office:value="3716815820" table:style-name="ce5">
            <text:p>3,716,815,82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46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大樹醫藥</text:p>
          </table:table-cell>
          <table:table-cell office:value-type="string" table:style-name="ce4">
            <text:p>盈餘轉增資</text:p>
          </table:table-cell>
          <table:table-cell office:value-type="float" office:value="8999550" table:style-name="ce5">
            <text:p>8,999,550</text:p>
          </table:table-cell>
          <table:table-cell office:value-type="float" office:value="89995500" table:style-name="ce5">
            <text:p>89,995,5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5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中租迪和</text:p>
          </table:table-cell>
          <table:table-cell office:value-type="string" table:style-name="ce4">
            <text:p>盈餘轉增資</text:p>
          </table:table-cell>
          <table:table-cell office:value-type="float" office:value="87211465" table:style-name="ce5">
            <text:p>87,211,465</text:p>
          </table:table-cell>
          <table:table-cell office:value-type="float" office:value="872114650" table:style-name="ce5">
            <text:p>872,114,65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9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山太士</text:p>
          </table:table-cell>
          <table:table-cell office:value-type="string" table:style-name="ce4">
            <text:p>盈餘轉增資</text:p>
          </table:table-cell>
          <table:table-cell office:value-type="float" office:value="6782656" table:style-name="ce5">
            <text:p>6,782,656</text:p>
          </table:table-cell>
          <table:table-cell office:value-type="float" office:value="67826560" table:style-name="ce5">
            <text:p>67,826,56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盈餘轉增資</text:p>
          </table:table-cell>
          <table:table-cell office:value-type="float" office:value="8676130" table:style-name="ce5">
            <text:p>8,676,130</text:p>
          </table:table-cell>
          <table:table-cell office:value-type="float" office:value="86761300" table:style-name="ce5">
            <text:p>86,761,3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9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元鈦科技</text:p>
          </table:table-cell>
          <table:table-cell office:value-type="string" table:style-name="ce4">
            <text:p>資本公積轉增資</text:p>
          </table:table-cell>
          <table:table-cell office:value-type="float" office:value="4455310" table:style-name="ce5">
            <text:p>4,455,310</text:p>
          </table:table-cell>
          <table:table-cell office:value-type="float" office:value="44553100" table:style-name="ce5">
            <text:p>44,553,100</text:p>
          </table:table-cell>
          <table:table-cell office:value-type="string" table:style-name="ce4">
            <text:p>1150701</text:p>
          </table:table-cell>
          <table:table-cell office:value-type="string" table:style-name="ce4">
            <text:p>11507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亞崴機電</text:p>
          </table:table-cell>
          <table:table-cell office:value-type="string" table:style-name="ce4">
            <text:p>盈餘轉增資</text:p>
          </table:table-cell>
          <table:table-cell office:value-type="float" office:value="8513476" table:style-name="ce5">
            <text:p>8,513,476</text:p>
          </table:table-cell>
          <table:table-cell office:value-type="float" office:value="85134760" table:style-name="ce5">
            <text:p>85,134,76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9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瀚醫生技</text:p>
          </table:table-cell>
          <table:table-cell office:value-type="string" table:style-name="ce4">
            <text:p>盈餘轉增資</text:p>
          </table:table-cell>
          <table:table-cell office:value-type="float" office:value="1100754" table:style-name="ce5">
            <text:p>1,100,754</text:p>
          </table:table-cell>
          <table:table-cell office:value-type="float" office:value="11007540" table:style-name="ce5">
            <text:p>11,007,540</text:p>
          </table:table-cell>
          <table:table-cell office:value-type="string" table:style-name="ce4">
            <text:p>1150702</text:p>
          </table:table-cell>
          <table:table-cell office:value-type="string" table:style-name="ce4">
            <text:p>11507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8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合庫金</text:p>
          </table:table-cell>
          <table:table-cell office:value-type="string" table:style-name="ce4">
            <text:p>盈餘轉增資</text:p>
          </table:table-cell>
          <table:table-cell office:value-type="float" office:value="392023423" table:style-name="ce5">
            <text:p>392,023,423</text:p>
          </table:table-cell>
          <table:table-cell office:value-type="float" office:value="3920234230" table:style-name="ce5">
            <text:p>3,920,234,23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4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兆聯實業</text:p>
          </table:table-cell>
          <table:table-cell office:value-type="string" table:style-name="ce4">
            <text:p>盈餘轉增資</text:p>
          </table:table-cell>
          <table:table-cell office:value-type="float" office:value="23006374" table:style-name="ce5">
            <text:p>23,006,374</text:p>
          </table:table-cell>
          <table:table-cell office:value-type="float" office:value="230063740" table:style-name="ce5">
            <text:p>230,063,74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3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集雅社</text:p>
          </table:table-cell>
          <table:table-cell office:value-type="string" table:style-name="ce4">
            <text:p>盈餘轉增資</text:p>
          </table:table-cell>
          <table:table-cell office:value-type="float" office:value="4354198" table:style-name="ce5">
            <text:p>4,354,198</text:p>
          </table:table-cell>
          <table:table-cell office:value-type="float" office:value="43541980" table:style-name="ce5">
            <text:p>43,541,98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0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54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合作金庫銀行</text:p>
          </table:table-cell>
          <table:table-cell office:value-type="string" table:style-name="ce4">
            <text:p>盈餘轉增資</text:p>
          </table:table-cell>
          <table:table-cell office:value-type="float" office:value="726196305" table:style-name="ce5">
            <text:p>726,196,305</text:p>
          </table:table-cell>
          <table:table-cell office:value-type="float" office:value="7261963050" table:style-name="ce5">
            <text:p>7,261,963,05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6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板信商銀</text:p>
          </table:table-cell>
          <table:table-cell office:value-type="string" table:style-name="ce4">
            <text:p>盈餘轉增資</text:p>
          </table:table-cell>
          <table:table-cell office:value-type="float" office:value="153285942" table:style-name="ce5">
            <text:p>153,285,942</text:p>
          </table:table-cell>
          <table:table-cell office:value-type="float" office:value="1532859420" table:style-name="ce5">
            <text:p>1,532,859,420</text:p>
          </table:table-cell>
          <table:table-cell office:value-type="string" table:style-name="ce4">
            <text:p>1150703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4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遠東商銀</text:p>
          </table:table-cell>
          <table:table-cell office:value-type="string" table:style-name="ce4">
            <text:p>盈餘轉增資</text:p>
          </table:table-cell>
          <table:table-cell office:value-type="float" office:value="58140152" table:style-name="ce5">
            <text:p>58,140,152</text:p>
          </table:table-cell>
          <table:table-cell office:value-type="float" office:value="581401520" table:style-name="ce5">
            <text:p>581,401,52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元大金控</text:p>
          </table:table-cell>
          <table:table-cell office:value-type="string" table:style-name="ce4">
            <text:p>盈餘轉增資</text:p>
          </table:table-cell>
          <table:table-cell office:value-type="float" office:value="533245998" table:style-name="ce5">
            <text:p>533,245,998</text:p>
          </table:table-cell>
          <table:table-cell office:value-type="float" office:value="5332459980" table:style-name="ce5">
            <text:p>5,332,459,980</text:p>
          </table:table-cell>
          <table:table-cell office:value-type="string" table:style-name="ce4">
            <text:p>1150706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3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聯華食品</text:p>
          </table:table-cell>
          <table:table-cell office:value-type="string" table:style-name="ce4">
            <text:p>盈餘轉增資</text:p>
          </table:table-cell>
          <table:table-cell office:value-type="float" office:value="29845447" table:style-name="ce5">
            <text:p>29,845,447</text:p>
          </table:table-cell>
          <table:table-cell office:value-type="float" office:value="298454470" table:style-name="ce5">
            <text:p>298,454,47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20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全科科技</text:p>
          </table:table-cell>
          <table:table-cell office:value-type="string" table:style-name="ce4">
            <text:p>盈餘轉增資</text:p>
          </table:table-cell>
          <table:table-cell office:value-type="float" office:value="11769559" table:style-name="ce5">
            <text:p>11,769,559</text:p>
          </table:table-cell>
          <table:table-cell office:value-type="float" office:value="117695590" table:style-name="ce5">
            <text:p>117,695,590</text:p>
          </table:table-cell>
          <table:table-cell office:value-type="string" table:style-name="ce4">
            <text:p>1150707</text:p>
          </table:table-cell>
          <table:table-cell office:value-type="string" table:style-name="ce4">
            <text:p>115071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3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杏輝藥品工業</text:p>
          </table:table-cell>
          <table:table-cell office:value-type="string" table:style-name="ce4">
            <text:p>盈餘轉增資</text:p>
          </table:table-cell>
          <table:table-cell office:value-type="float" office:value="11411807" table:style-name="ce5">
            <text:p>11,411,807</text:p>
          </table:table-cell>
          <table:table-cell office:value-type="float" office:value="114118070" table:style-name="ce5">
            <text:p>114,118,07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5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日盛台駿</text:p>
          </table:table-cell>
          <table:table-cell office:value-type="string" table:style-name="ce4">
            <text:p>資本公積轉增資</text:p>
          </table:table-cell>
          <table:table-cell office:value-type="float" office:value="20164468" table:style-name="ce5">
            <text:p>20,164,468</text:p>
          </table:table-cell>
          <table:table-cell office:value-type="float" office:value="201644680" table:style-name="ce5">
            <text:p>201,644,680</text:p>
          </table:table-cell>
          <table:table-cell office:value-type="string" table:style-name="ce4">
            <text:p>1150708</text:p>
          </table:table-cell>
          <table:table-cell office:value-type="string" table:style-name="ce4">
            <text:p>11507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94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寶陞</text:p>
          </table:table-cell>
          <table:table-cell office:value-type="string" table:style-name="ce4">
            <text:p>盈餘轉增資</text:p>
          </table:table-cell>
          <table:table-cell office:value-type="float" office:value="1000000" table:style-name="ce5">
            <text:p>1,000,000</text:p>
          </table:table-cell>
          <table:table-cell office:value-type="float" office:value="10000000" table:style-name="ce5">
            <text:p>10,000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836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台北富邦商銀</text:p>
          </table:table-cell>
          <table:table-cell office:value-type="string" table:style-name="ce4">
            <text:p>盈餘轉增資</text:p>
          </table:table-cell>
          <table:table-cell office:value-type="float" office:value="28787848" table:style-name="ce5">
            <text:p>28,787,848</text:p>
          </table:table-cell>
          <table:table-cell office:value-type="float" office:value="287878480" table:style-name="ce5">
            <text:p>287,878,48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7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聯純</text:p>
          </table:table-cell>
          <table:table-cell office:value-type="string" table:style-name="ce4">
            <text:p>盈餘轉增資</text:p>
          </table:table-cell>
          <table:table-cell office:value-type="float" office:value="2793800" table:style-name="ce5">
            <text:p>2,793,800</text:p>
          </table:table-cell>
          <table:table-cell office:value-type="float" office:value="27938000" table:style-name="ce5">
            <text:p>27,938,000</text:p>
          </table:table-cell>
          <table:table-cell office:value-type="string" table:style-name="ce4">
            <text:p>1150709</text:p>
          </table:table-cell>
          <table:table-cell office:value-type="string" table:style-name="ce4">
            <text:p>115071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41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融程電訊</text:p>
          </table:table-cell>
          <table:table-cell office:value-type="string" table:style-name="ce4">
            <text:p>資本公積轉增資</text:p>
          </table:table-cell>
          <table:table-cell office:value-type="float" office:value="4021607" table:style-name="ce5">
            <text:p>4,021,607</text:p>
          </table:table-cell>
          <table:table-cell office:value-type="float" office:value="40216070" table:style-name="ce5">
            <text:p>40,216,07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宜鼎國際</text:p>
          </table:table-cell>
          <table:table-cell office:value-type="string" table:style-name="ce4">
            <text:p>盈餘轉增資</text:p>
          </table:table-cell>
          <table:table-cell office:value-type="float" office:value="1920814" table:style-name="ce5">
            <text:p>1,920,814</text:p>
          </table:table-cell>
          <table:table-cell office:value-type="float" office:value="19208140" table:style-name="ce5">
            <text:p>19,208,14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1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應用奈米</text:p>
          </table:table-cell>
          <table:table-cell office:value-type="string" table:style-name="ce4">
            <text:p>盈餘轉增資</text:p>
          </table:table-cell>
          <table:table-cell office:value-type="float" office:value="4751459" table:style-name="ce5">
            <text:p>4,751,459</text:p>
          </table:table-cell>
          <table:table-cell office:value-type="float" office:value="47514590" table:style-name="ce5">
            <text:p>47,514,59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盈餘轉增資</text:p>
          </table:table-cell>
          <table:table-cell office:value-type="float" office:value="2553790" table:style-name="ce5">
            <text:p>2,553,790</text:p>
          </table:table-cell>
          <table:table-cell office:value-type="float" office:value="25537900" table:style-name="ce5">
            <text:p>25,537,9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249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湧盛</text:p>
          </table:table-cell>
          <table:table-cell office:value-type="string" table:style-name="ce4">
            <text:p>員工酬勞</text:p>
          </table:table-cell>
          <table:table-cell office:value-type="float" office:value="68000" table:style-name="ce5">
            <text:p>68,000</text:p>
          </table:table-cell>
          <table:table-cell office:value-type="float" office:value="8935200" table:style-name="ce5">
            <text:p>8,935,200</text:p>
          </table:table-cell>
          <table:table-cell office:value-type="string" table:style-name="ce4">
            <text:p>1150713</text:p>
          </table:table-cell>
          <table:table-cell office:value-type="string" table:style-name="ce4">
            <text:p>115071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大將</text:p>
          </table:table-cell>
          <table:table-cell office:value-type="string" table:style-name="ce4">
            <text:p>盈餘轉增資</text:p>
          </table:table-cell>
          <table:table-cell office:value-type="float" office:value="3397292" table:style-name="ce5">
            <text:p>3,397,292</text:p>
          </table:table-cell>
          <table:table-cell office:value-type="float" office:value="33972920" table:style-name="ce5">
            <text:p>33,972,92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17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興保全</text:p>
          </table:table-cell>
          <table:table-cell office:value-type="string" table:style-name="ce4">
            <text:p>盈餘轉增資</text:p>
          </table:table-cell>
          <table:table-cell office:value-type="float" office:value="22559855" table:style-name="ce5">
            <text:p>22,559,855</text:p>
          </table:table-cell>
          <table:table-cell office:value-type="float" office:value="225598550" table:style-name="ce5">
            <text:p>225,598,5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晶呈科技</text:p>
          </table:table-cell>
          <table:table-cell office:value-type="string" table:style-name="ce4">
            <text:p>盈餘轉增資</text:p>
          </table:table-cell>
          <table:table-cell office:value-type="float" office:value="712319" table:style-name="ce5">
            <text:p>712,319</text:p>
          </table:table-cell>
          <table:table-cell office:value-type="float" office:value="7123190" table:style-name="ce5">
            <text:p>7,123,19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25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和暢科技</text:p>
          </table:table-cell>
          <table:table-cell office:value-type="string" table:style-name="ce4">
            <text:p>盈餘轉增資</text:p>
          </table:table-cell>
          <table:table-cell office:value-type="float" office:value="5687095" table:style-name="ce5">
            <text:p>5,687,095</text:p>
          </table:table-cell>
          <table:table-cell office:value-type="float" office:value="56870950" table:style-name="ce5">
            <text:p>56,870,950</text:p>
          </table:table-cell>
          <table:table-cell office:value-type="string" table:style-name="ce4">
            <text:p>1150715</text:p>
          </table:table-cell>
          <table:table-cell office:value-type="string" table:style-name="ce4">
            <text:p>115072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5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程泰機械</text:p>
          </table:table-cell>
          <table:table-cell office:value-type="string" table:style-name="ce4">
            <text:p>盈餘轉增資</text:p>
          </table:table-cell>
          <table:table-cell office:value-type="float" office:value="9846033" table:style-name="ce5">
            <text:p>9,846,033</text:p>
          </table:table-cell>
          <table:table-cell office:value-type="float" office:value="98460330" table:style-name="ce5">
            <text:p>98,460,33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禾聯碩</text:p>
          </table:table-cell>
          <table:table-cell office:value-type="string" table:style-name="ce4">
            <text:p>盈餘轉增資</text:p>
          </table:table-cell>
          <table:table-cell office:value-type="float" office:value="14016081" table:style-name="ce5">
            <text:p>14,016,081</text:p>
          </table:table-cell>
          <table:table-cell office:value-type="float" office:value="140160810" table:style-name="ce5">
            <text:p>140,160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0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磐亞</text:p>
          </table:table-cell>
          <table:table-cell office:value-type="string" table:style-name="ce4">
            <text:p>盈餘轉增資</text:p>
          </table:table-cell>
          <table:table-cell office:value-type="float" office:value="10092881" table:style-name="ce5">
            <text:p>10,092,881</text:p>
          </table:table-cell>
          <table:table-cell office:value-type="float" office:value="100928810" table:style-name="ce5">
            <text:p>100,928,81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5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嘉石油</text:p>
          </table:table-cell>
          <table:table-cell office:value-type="string" table:style-name="ce4">
            <text:p>盈餘轉增資</text:p>
          </table:table-cell>
          <table:table-cell office:value-type="float" office:value="4376617" table:style-name="ce5">
            <text:p>4,376,617</text:p>
          </table:table-cell>
          <table:table-cell office:value-type="float" office:value="43766170" table:style-name="ce5">
            <text:p>43,766,170</text:p>
          </table:table-cell>
          <table:table-cell office:value-type="string" table:style-name="ce4">
            <text:p>1150716</text:p>
          </table:table-cell>
          <table:table-cell office:value-type="string" table:style-name="ce4">
            <text:p>115072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01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晟銘電子科技</text:p>
          </table:table-cell>
          <table:table-cell office:value-type="string" table:style-name="ce4">
            <text:p>盈餘轉增資</text:p>
          </table:table-cell>
          <table:table-cell office:value-type="float" office:value="8205558" table:style-name="ce5">
            <text:p>8,205,558</text:p>
          </table:table-cell>
          <table:table-cell office:value-type="float" office:value="82055580" table:style-name="ce5">
            <text:p>82,055,58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世紀民生*</text:p>
          </table:table-cell>
          <table:table-cell office:value-type="string" table:style-name="ce4">
            <text:p>盈餘轉增資</text:p>
          </table:table-cell>
          <table:table-cell office:value-type="float" office:value="913960000" table:style-name="ce5">
            <text:p>913,960,000</text:p>
          </table:table-cell>
          <table:table-cell office:value-type="float" office:value="456980000" table:style-name="ce5">
            <text:p>456,98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75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叡揚資訊</text:p>
          </table:table-cell>
          <table:table-cell office:value-type="string" table:style-name="ce4">
            <text:p>資本公積轉增資</text:p>
          </table:table-cell>
          <table:table-cell office:value-type="float" office:value="1114324" table:style-name="ce5">
            <text:p>1,114,324</text:p>
          </table:table-cell>
          <table:table-cell office:value-type="float" office:value="11143240" table:style-name="ce5">
            <text:p>11,143,24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40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欣桃天然</text:p>
          </table:table-cell>
          <table:table-cell office:value-type="string" table:style-name="ce4">
            <text:p>盈餘轉增資</text:p>
          </table:table-cell>
          <table:table-cell office:value-type="float" office:value="18284492" table:style-name="ce5">
            <text:p>18,284,492</text:p>
          </table:table-cell>
          <table:table-cell office:value-type="float" office:value="182844920" table:style-name="ce5">
            <text:p>182,844,92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572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宏芯科技</text:p>
          </table:table-cell>
          <table:table-cell office:value-type="string" table:style-name="ce4">
            <text:p>盈餘轉增資</text:p>
          </table:table-cell>
          <table:table-cell office:value-type="float" office:value="236345" table:style-name="ce5">
            <text:p>236,345</text:p>
          </table:table-cell>
          <table:table-cell office:value-type="float" office:value="2363450" table:style-name="ce5">
            <text:p>2,363,45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4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瑞宇國際</text:p>
          </table:table-cell>
          <table:table-cell office:value-type="string" table:style-name="ce4">
            <text:p>盈餘轉增資</text:p>
          </table:table-cell>
          <table:table-cell office:value-type="float" office:value="1150000" table:style-name="ce5">
            <text:p>1,150,000</text:p>
          </table:table-cell>
          <table:table-cell office:value-type="float" office:value="11500000" table:style-name="ce5">
            <text:p>11,500,000</text:p>
          </table:table-cell>
          <table:table-cell office:value-type="string" table:style-name="ce4">
            <text:p>1150717</text:p>
          </table:table-cell>
          <table:table-cell office:value-type="string" table:style-name="ce4">
            <text:p>115072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438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三地開發</text:p>
          </table:table-cell>
          <table:table-cell office:value-type="string" table:style-name="ce4">
            <text:p>資本公積轉增資</text:p>
          </table:table-cell>
          <table:table-cell office:value-type="float" office:value="7296461" table:style-name="ce5">
            <text:p>7,296,461</text:p>
          </table:table-cell>
          <table:table-cell office:value-type="float" office:value="72964610" table:style-name="ce5">
            <text:p>72,964,61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勤凱科技</text:p>
          </table:table-cell>
          <table:table-cell office:value-type="string" table:style-name="ce4">
            <text:p>資本公積轉增資</text:p>
          </table:table-cell>
          <table:table-cell office:value-type="float" office:value="632366" table:style-name="ce5">
            <text:p>632,366</text:p>
          </table:table-cell>
          <table:table-cell office:value-type="float" office:value="6323660" table:style-name="ce5">
            <text:p>6,323,66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達寵物</text:p>
          </table:table-cell>
          <table:table-cell office:value-type="string" table:style-name="ce4">
            <text:p>盈餘轉增資</text:p>
          </table:table-cell>
          <table:table-cell office:value-type="float" office:value="890052" table:style-name="ce5">
            <text:p>890,052</text:p>
          </table:table-cell>
          <table:table-cell office:value-type="float" office:value="8900520" table:style-name="ce5">
            <text:p>8,900,52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名超</text:p>
          </table:table-cell>
          <table:table-cell office:value-type="string" table:style-name="ce4">
            <text:p>盈餘轉增資</text:p>
          </table:table-cell>
          <table:table-cell office:value-type="float" office:value="6750000" table:style-name="ce5">
            <text:p>6,750,000</text:p>
          </table:table-cell>
          <table:table-cell office:value-type="float" office:value="67500000" table:style-name="ce5">
            <text:p>67,500,000</text:p>
          </table:table-cell>
          <table:table-cell office:value-type="string" table:style-name="ce4">
            <text:p>1150720</text:p>
          </table:table-cell>
          <table:table-cell office:value-type="string" table:style-name="ce4">
            <text:p>115072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1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錩新</text:p>
          </table:table-cell>
          <table:table-cell office:value-type="string" table:style-name="ce4">
            <text:p>盈餘轉增資</text:p>
          </table:table-cell>
          <table:table-cell office:value-type="float" office:value="10000000" table:style-name="ce5">
            <text:p>10,000,000</text:p>
          </table:table-cell>
          <table:table-cell office:value-type="float" office:value="100000000" table:style-name="ce5">
            <text:p>100,000,0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73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泰博科技</text:p>
          </table:table-cell>
          <table:table-cell office:value-type="string" table:style-name="ce4">
            <text:p>資本公積轉增資</text:p>
          </table:table-cell>
          <table:table-cell office:value-type="float" office:value="9537446" table:style-name="ce5">
            <text:p>9,537,446</text:p>
          </table:table-cell>
          <table:table-cell office:value-type="float" office:value="95374460" table:style-name="ce5">
            <text:p>95,374,4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59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普鴻資訊</text:p>
          </table:table-cell>
          <table:table-cell office:value-type="string" table:style-name="ce4">
            <text:p>盈餘轉增資</text:p>
          </table:table-cell>
          <table:table-cell office:value-type="float" office:value="3743166" table:style-name="ce5">
            <text:p>3,743,166</text:p>
          </table:table-cell>
          <table:table-cell office:value-type="float" office:value="37431660" table:style-name="ce5">
            <text:p>37,431,66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90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欣雄天然氣</text:p>
          </table:table-cell>
          <table:table-cell office:value-type="string" table:style-name="ce4">
            <text:p>盈餘轉增資</text:p>
          </table:table-cell>
          <table:table-cell office:value-type="float" office:value="9431782" table:style-name="ce5">
            <text:p>9,431,782</text:p>
          </table:table-cell>
          <table:table-cell office:value-type="float" office:value="94317820" table:style-name="ce5">
            <text:p>94,317,82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6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博來科技</text:p>
          </table:table-cell>
          <table:table-cell office:value-type="string" table:style-name="ce4">
            <text:p>盈餘轉增資</text:p>
          </table:table-cell>
          <table:table-cell office:value-type="float" office:value="449470" table:style-name="ce5">
            <text:p>449,470</text:p>
          </table:table-cell>
          <table:table-cell office:value-type="float" office:value="4494700" table:style-name="ce5">
            <text:p>4,494,700</text:p>
          </table:table-cell>
          <table:table-cell office:value-type="string" table:style-name="ce4">
            <text:p>1150721</text:p>
          </table:table-cell>
          <table:table-cell office:value-type="string" table:style-name="ce4">
            <text:p>115072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75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八方雲集</text:p>
          </table:table-cell>
          <table:table-cell office:value-type="string" table:style-name="ce4">
            <text:p>盈餘轉增資</text:p>
          </table:table-cell>
          <table:table-cell office:value-type="float" office:value="3332240" table:style-name="ce5">
            <text:p>3,332,240</text:p>
          </table:table-cell>
          <table:table-cell office:value-type="float" office:value="33322400" table:style-name="ce5">
            <text:p>33,322,40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33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中鼎工程</text:p>
          </table:table-cell>
          <table:table-cell office:value-type="string" table:style-name="ce4">
            <text:p>盈餘轉增資</text:p>
          </table:table-cell>
          <table:table-cell office:value-type="float" office:value="17147871" table:style-name="ce5">
            <text:p>17,147,871</text:p>
          </table:table-cell>
          <table:table-cell office:value-type="float" office:value="171478710" table:style-name="ce5">
            <text:p>171,478,71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昇銳</text:p>
          </table:table-cell>
          <table:table-cell office:value-type="string" table:style-name="ce4">
            <text:p>盈餘轉增資</text:p>
          </table:table-cell>
          <table:table-cell office:value-type="float" office:value="2839049" table:style-name="ce5">
            <text:p>2,839,049</text:p>
          </table:table-cell>
          <table:table-cell office:value-type="float" office:value="28390490" table:style-name="ce5">
            <text:p>28,390,490</text:p>
          </table:table-cell>
          <table:table-cell office:value-type="string" table:style-name="ce4">
            <text:p>1150722</text:p>
          </table:table-cell>
          <table:table-cell office:value-type="string" table:style-name="ce4">
            <text:p>115072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442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新美齊</text:p>
          </table:table-cell>
          <table:table-cell office:value-type="string" table:style-name="ce4">
            <text:p>盈餘轉增資</text:p>
          </table:table-cell>
          <table:table-cell office:value-type="float" office:value="22141929" table:style-name="ce5">
            <text:p>22,141,929</text:p>
          </table:table-cell>
          <table:table-cell office:value-type="float" office:value="221419290" table:style-name="ce5">
            <text:p>221,419,29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3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櫻花建設</text:p>
          </table:table-cell>
          <table:table-cell office:value-type="string" table:style-name="ce4">
            <text:p>盈餘轉增資</text:p>
          </table:table-cell>
          <table:table-cell office:value-type="float" office:value="262482568" table:style-name="ce5">
            <text:p>262,482,568</text:p>
          </table:table-cell>
          <table:table-cell office:value-type="float" office:value="2624825680" table:style-name="ce5">
            <text:p>2,624,825,68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3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凌航</text:p>
          </table:table-cell>
          <table:table-cell office:value-type="string" table:style-name="ce4">
            <text:p>盈餘轉增資</text:p>
          </table:table-cell>
          <table:table-cell office:value-type="float" office:value="4628604" table:style-name="ce5">
            <text:p>4,628,604</text:p>
          </table:table-cell>
          <table:table-cell office:value-type="float" office:value="46286040" table:style-name="ce5">
            <text:p>46,286,04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16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訊聯基因</text:p>
          </table:table-cell>
          <table:table-cell office:value-type="string" table:style-name="ce4">
            <text:p>盈餘轉增資</text:p>
          </table:table-cell>
          <table:table-cell office:value-type="float" office:value="1323400" table:style-name="ce5">
            <text:p>1,323,400</text:p>
          </table:table-cell>
          <table:table-cell office:value-type="float" office:value="13234000" table:style-name="ce5">
            <text:p>13,234,00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0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威聯通科技</text:p>
          </table:table-cell>
          <table:table-cell office:value-type="string" table:style-name="ce4">
            <text:p>盈餘轉增資</text:p>
          </table:table-cell>
          <table:table-cell office:value-type="float" office:value="6625021" table:style-name="ce5">
            <text:p>6,625,021</text:p>
          </table:table-cell>
          <table:table-cell office:value-type="float" office:value="66250210" table:style-name="ce5">
            <text:p>66,250,210</text:p>
          </table:table-cell>
          <table:table-cell office:value-type="string" table:style-name="ce4">
            <text:p>1150723</text:p>
          </table:table-cell>
          <table:table-cell office:value-type="string" table:style-name="ce4">
            <text:p>115072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1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阜爾運通</text:p>
          </table:table-cell>
          <table:table-cell office:value-type="string" table:style-name="ce4">
            <text:p>盈餘轉增資</text:p>
          </table:table-cell>
          <table:table-cell office:value-type="float" office:value="13245200" table:style-name="ce5">
            <text:p>13,245,200</text:p>
          </table:table-cell>
          <table:table-cell office:value-type="float" office:value="132452000" table:style-name="ce5">
            <text:p>132,452,00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30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暉盛科技</text:p>
          </table:table-cell>
          <table:table-cell office:value-type="string" table:style-name="ce4">
            <text:p>盈餘轉增資</text:p>
          </table:table-cell>
          <table:table-cell office:value-type="float" office:value="1839837" table:style-name="ce5">
            <text:p>1,839,837</text:p>
          </table:table-cell>
          <table:table-cell office:value-type="float" office:value="18398370" table:style-name="ce5">
            <text:p>18,398,370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95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緯致科技</text:p>
          </table:table-cell>
          <table:table-cell office:value-type="string" table:style-name="ce4">
            <text:p>員工酬勞</text:p>
          </table:table-cell>
          <table:table-cell office:value-type="float" office:value="179372" table:style-name="ce5">
            <text:p>179,372</text:p>
          </table:table-cell>
          <table:table-cell office:value-type="float" office:value="19999978" table:style-name="ce5">
            <text:p>19,999,978</text:p>
          </table:table-cell>
          <table:table-cell office:value-type="string" table:style-name="ce4">
            <text:p>1150724</text:p>
          </table:table-cell>
          <table:table-cell office:value-type="string" table:style-name="ce4">
            <text:p>1150729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36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倫飛電腦</text:p>
          </table:table-cell>
          <table:table-cell office:value-type="string" table:style-name="ce4">
            <text:p>盈餘轉增資</text:p>
          </table:table-cell>
          <table:table-cell office:value-type="float" office:value="5238865" table:style-name="ce5">
            <text:p>5,238,865</text:p>
          </table:table-cell>
          <table:table-cell office:value-type="float" office:value="52388650" table:style-name="ce5">
            <text:p>52,388,6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萬在工業</text:p>
          </table:table-cell>
          <table:table-cell office:value-type="string" table:style-name="ce4">
            <text:p>盈餘轉增資</text:p>
          </table:table-cell>
          <table:table-cell office:value-type="float" office:value="2988615" table:style-name="ce5">
            <text:p>2,988,615</text:p>
          </table:table-cell>
          <table:table-cell office:value-type="float" office:value="29886150" table:style-name="ce5">
            <text:p>29,886,15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49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桓達</text:p>
          </table:table-cell>
          <table:table-cell office:value-type="string" table:style-name="ce4">
            <text:p>盈餘轉增資</text:p>
          </table:table-cell>
          <table:table-cell office:value-type="float" office:value="1140048" table:style-name="ce5">
            <text:p>1,140,048</text:p>
          </table:table-cell>
          <table:table-cell office:value-type="float" office:value="11400480" table:style-name="ce5">
            <text:p>11,400,48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73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23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凱基人壽</text:p>
          </table:table-cell>
          <table:table-cell office:value-type="string" table:style-name="ce4">
            <text:p>盈餘轉增資</text:p>
          </table:table-cell>
          <table:table-cell office:value-type="float" office:value="50000000" table:style-name="ce5">
            <text:p>50,000,000</text:p>
          </table:table-cell>
          <table:table-cell office:value-type="float" office:value="500000000" table:style-name="ce5">
            <text:p>500,000,000</text:p>
          </table:table-cell>
          <table:table-cell office:value-type="string" table:style-name="ce4">
            <text:p>1150727</text:p>
          </table:table-cell>
          <table:table-cell office:value-type="string" table:style-name="ce4">
            <text:p>11508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24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京城建設</text:p>
          </table:table-cell>
          <table:table-cell office:value-type="string" table:style-name="ce4">
            <text:p>員工酬勞</text:p>
          </table:table-cell>
          <table:table-cell office:value-type="float" office:value="201051" table:style-name="ce5">
            <text:p>201,051</text:p>
          </table:table-cell>
          <table:table-cell office:value-type="float" office:value="8092330" table:style-name="ce5">
            <text:p>8,092,33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55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橙的電子</text:p>
          </table:table-cell>
          <table:table-cell office:value-type="string" table:style-name="ce4">
            <text:p>盈餘轉增資</text:p>
          </table:table-cell>
          <table:table-cell office:value-type="float" office:value="3949120" table:style-name="ce5">
            <text:p>3,949,120</text:p>
          </table:table-cell>
          <table:table-cell office:value-type="float" office:value="39491200" table:style-name="ce5">
            <text:p>39,491,200</text:p>
          </table:table-cell>
          <table:table-cell office:value-type="string" table:style-name="ce4">
            <text:p>1150728</text:p>
          </table:table-cell>
          <table:table-cell office:value-type="string" table:style-name="ce4">
            <text:p>115073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889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國票金控</text:p>
          </table:table-cell>
          <table:table-cell office:value-type="string" table:style-name="ce4">
            <text:p>盈餘轉增資</text:p>
          </table:table-cell>
          <table:table-cell office:value-type="float" office:value="32338715" table:style-name="ce5">
            <text:p>32,338,715</text:p>
          </table:table-cell>
          <table:table-cell office:value-type="float" office:value="323387150" table:style-name="ce5">
            <text:p>323,387,15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1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69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洋基工程</text:p>
          </table:table-cell>
          <table:table-cell office:value-type="string" table:style-name="ce4">
            <text:p>盈餘轉增資</text:p>
          </table:table-cell>
          <table:table-cell office:value-type="float" office:value="12059721" table:style-name="ce5">
            <text:p>12,059,721</text:p>
          </table:table-cell>
          <table:table-cell office:value-type="float" office:value="120597210" table:style-name="ce5">
            <text:p>120,597,21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240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茂生農經</text:p>
          </table:table-cell>
          <table:table-cell office:value-type="string" table:style-name="ce4">
            <text:p>盈餘轉增資</text:p>
          </table:table-cell>
          <table:table-cell office:value-type="float" office:value="2211619" table:style-name="ce5">
            <text:p>2,211,619</text:p>
          </table:table-cell>
          <table:table-cell office:value-type="float" office:value="22116190" table:style-name="ce5">
            <text:p>22,116,19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4303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信立化工</text:p>
          </table:table-cell>
          <table:table-cell office:value-type="string" table:style-name="ce4">
            <text:p>盈餘轉增資</text:p>
          </table:table-cell>
          <table:table-cell office:value-type="float" office:value="37842127" table:style-name="ce5">
            <text:p>37,842,127</text:p>
          </table:table-cell>
          <table:table-cell office:value-type="float" office:value="378421270" table:style-name="ce5">
            <text:p>378,421,27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8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遠東生物</text:p>
          </table:table-cell>
          <table:table-cell office:value-type="string" table:style-name="ce4">
            <text:p>盈餘轉增資</text:p>
          </table:table-cell>
          <table:table-cell office:value-type="float" office:value="3181000" table:style-name="ce5">
            <text:p>3,181,000</text:p>
          </table:table-cell>
          <table:table-cell office:value-type="float" office:value="31810000" table:style-name="ce5">
            <text:p>31,810,00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66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丹立</text:p>
          </table:table-cell>
          <table:table-cell office:value-type="string" table:style-name="ce4">
            <text:p>盈餘轉增資</text:p>
          </table:table-cell>
          <table:table-cell office:value-type="float" office:value="11025248" table:style-name="ce5">
            <text:p>11,025,248</text:p>
          </table:table-cell>
          <table:table-cell office:value-type="float" office:value="110252480" table:style-name="ce5">
            <text:p>110,252,480</text:p>
          </table:table-cell>
          <table:table-cell office:value-type="string" table:style-name="ce4">
            <text:p>1150729</text:p>
          </table:table-cell>
          <table:table-cell office:value-type="string" table:style-name="ce4">
            <text:p>1150803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41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裕融企業</text:p>
          </table:table-cell>
          <table:table-cell office:value-type="string" table:style-name="ce4">
            <text:p>盈餘轉增資</text:p>
          </table:table-cell>
          <table:table-cell office:value-type="float" office:value="11512727" table:style-name="ce5">
            <text:p>11,512,727</text:p>
          </table:table-cell>
          <table:table-cell office:value-type="float" office:value="115127270" table:style-name="ce5">
            <text:p>115,127,2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2568</text:p>
          </table:table-cell>
          <table:table-cell office:value-type="string" table:style-name="ce4">
            <text:p>公發</text:p>
          </table:table-cell>
          <table:table-cell office:value-type="string" table:style-name="ce4">
            <text:p>世正開發</text:p>
          </table:table-cell>
          <table:table-cell office:value-type="string" table:style-name="ce4">
            <text:p>盈餘轉增資</text:p>
          </table:table-cell>
          <table:table-cell office:value-type="float" office:value="11880958" table:style-name="ce5">
            <text:p>11,880,958</text:p>
          </table:table-cell>
          <table:table-cell office:value-type="float" office:value="118809580" table:style-name="ce5">
            <text:p>118,809,58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963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品元實業</text:p>
          </table:table-cell>
          <table:table-cell office:value-type="string" table:style-name="ce4">
            <text:p>資本公積轉增資</text:p>
          </table:table-cell>
          <table:table-cell office:value-type="float" office:value="1277757" table:style-name="ce5">
            <text:p>1,277,757</text:p>
          </table:table-cell>
          <table:table-cell office:value-type="float" office:value="12777570" table:style-name="ce5">
            <text:p>12,777,570</text:p>
          </table:table-cell>
          <table:table-cell office:value-type="string" table:style-name="ce4">
            <text:p>1150730</text:p>
          </table:table-cell>
          <table:table-cell office:value-type="string" table:style-name="ce4">
            <text:p>1150804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82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倍利生技創業</text:p>
          </table:table-cell>
          <table:table-cell office:value-type="string" table:style-name="ce4">
            <text:p>盈餘轉增資</text:p>
          </table:table-cell>
          <table:table-cell office:value-type="float" office:value="7184878" table:style-name="ce5">
            <text:p>7,184,878</text:p>
          </table:table-cell>
          <table:table-cell office:value-type="float" office:value="71848780" table:style-name="ce5">
            <text:p>71,848,780</text:p>
          </table:table-cell>
          <table:table-cell office:value-type="string" table:style-name="ce4">
            <text:p>1150731</text:p>
          </table:table-cell>
          <table:table-cell office:value-type="string" table:style-name="ce4">
            <text:p>1150805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39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能率</text:p>
          </table:table-cell>
          <table:table-cell office:value-type="string" table:style-name="ce4">
            <text:p>盈餘轉增資</text:p>
          </table:table-cell>
          <table:table-cell office:value-type="float" office:value="3531243" table:style-name="ce5">
            <text:p>3,531,243</text:p>
          </table:table-cell>
          <table:table-cell office:value-type="float" office:value="35312430" table:style-name="ce5">
            <text:p>35,312,43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687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倍力</text:p>
          </table:table-cell>
          <table:table-cell office:value-type="string" table:style-name="ce4">
            <text:p>資本公積轉增資</text:p>
          </table:table-cell>
          <table:table-cell office:value-type="float" office:value="2156200" table:style-name="ce5">
            <text:p>2,156,200</text:p>
          </table:table-cell>
          <table:table-cell office:value-type="float" office:value="21562000" table:style-name="ce5">
            <text:p>21,562,000</text:p>
          </table:table-cell>
          <table:table-cell office:value-type="string" table:style-name="ce4">
            <text:p>1150803</text:p>
          </table:table-cell>
          <table:table-cell office:value-type="string" table:style-name="ce4">
            <text:p>1150806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5287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數字科技</text:p>
          </table:table-cell>
          <table:table-cell office:value-type="string" table:style-name="ce4">
            <text:p>盈餘轉增資</text:p>
          </table:table-cell>
          <table:table-cell office:value-type="float" office:value="5427950" table:style-name="ce5">
            <text:p>5,427,950</text:p>
          </table:table-cell>
          <table:table-cell office:value-type="float" office:value="54279500" table:style-name="ce5">
            <text:p>54,279,5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8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樂意</text:p>
          </table:table-cell>
          <table:table-cell office:value-type="string" table:style-name="ce4">
            <text:p>盈餘轉增資</text:p>
          </table:table-cell>
          <table:table-cell office:value-type="float" office:value="592661" table:style-name="ce5">
            <text:p>592,661</text:p>
          </table:table-cell>
          <table:table-cell office:value-type="float" office:value="5926610" table:style-name="ce5">
            <text:p>5,926,61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盈餘轉增資</text:p>
          </table:table-cell>
          <table:table-cell office:value-type="float" office:value="10951680" table:style-name="ce5">
            <text:p>10,951,680</text:p>
          </table:table-cell>
          <table:table-cell office:value-type="float" office:value="109516800" table:style-name="ce5">
            <text:p>109,516,8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857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合水先進</text:p>
          </table:table-cell>
          <table:table-cell office:value-type="string" table:style-name="ce4">
            <text:p>資本公積轉增資</text:p>
          </table:table-cell>
          <table:table-cell office:value-type="float" office:value="4565600" table:style-name="ce5">
            <text:p>4,565,600</text:p>
          </table:table-cell>
          <table:table-cell office:value-type="float" office:value="45656000" table:style-name="ce5">
            <text:p>45,656,000</text:p>
          </table:table-cell>
          <table:table-cell office:value-type="string" table:style-name="ce4">
            <text:p>1150804</text:p>
          </table:table-cell>
          <table:table-cell office:value-type="string" table:style-name="ce4">
            <text:p>1150807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9906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欣巴巴事業</text:p>
          </table:table-cell>
          <table:table-cell office:value-type="string" table:style-name="ce4">
            <text:p>盈餘轉增資</text:p>
          </table:table-cell>
          <table:table-cell office:value-type="float" office:value="766956" table:style-name="ce5">
            <text:p>766,956</text:p>
          </table:table-cell>
          <table:table-cell office:value-type="float" office:value="7669560" table:style-name="ce5">
            <text:p>7,669,56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728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光焱科技</text:p>
          </table:table-cell>
          <table:table-cell office:value-type="string" table:style-name="ce4">
            <text:p>盈餘轉增資</text:p>
          </table:table-cell>
          <table:table-cell office:value-type="float" office:value="138541" table:style-name="ce5">
            <text:p>138,541</text:p>
          </table:table-cell>
          <table:table-cell office:value-type="float" office:value="1385410" table:style-name="ce5">
            <text:p>1,385,41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7590</text:p>
          </table:table-cell>
          <table:table-cell office:value-type="string" table:style-name="ce4">
            <text:p>興櫃</text:p>
          </table:table-cell>
          <table:table-cell office:value-type="string" table:style-name="ce4">
            <text:p>怡和國際</text:p>
          </table:table-cell>
          <table:table-cell office:value-type="string" table:style-name="ce4">
            <text:p>盈餘轉增資</text:p>
          </table:table-cell>
          <table:table-cell office:value-type="float" office:value="2688845" table:style-name="ce5">
            <text:p>2,688,845</text:p>
          </table:table-cell>
          <table:table-cell office:value-type="float" office:value="26888450" table:style-name="ce5">
            <text:p>26,888,450</text:p>
          </table:table-cell>
          <table:table-cell office:value-type="string" table:style-name="ce4">
            <text:p>1150805</text:p>
          </table:table-cell>
          <table:table-cell office:value-type="string" table:style-name="ce4">
            <text:p>1150810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8932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智通科創*</text:p>
          </table:table-cell>
          <table:table-cell office:value-type="string" table:style-name="ce4">
            <text:p>盈餘轉增資</text:p>
          </table:table-cell>
          <table:table-cell office:value-type="float" office:value="68049868" table:style-name="ce5">
            <text:p>68,049,868</text:p>
          </table:table-cell>
          <table:table-cell office:value-type="float" office:value="170124670" table:style-name="ce5">
            <text:p>170,124,670</text:p>
          </table:table-cell>
          <table:table-cell office:value-type="string" table:style-name="ce4">
            <text:p>1150806</text:p>
          </table:table-cell>
          <table:table-cell office:value-type="string" table:style-name="ce4">
            <text:p>1150811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795</text:p>
          </table:table-cell>
          <table:table-cell office:value-type="string" table:style-name="ce4">
            <text:p>上市</text:p>
          </table:table-cell>
          <table:table-cell office:value-type="string" table:style-name="ce4">
            <text:p>美時化學製藥</text:p>
          </table:table-cell>
          <table:table-cell office:value-type="string" table:style-name="ce4">
            <text:p>盈餘轉增資</text:p>
          </table:table-cell>
          <table:table-cell office:value-type="float" office:value="3416528" table:style-name="ce5">
            <text:p>3,416,528</text:p>
          </table:table-cell>
          <table:table-cell office:value-type="float" office:value="34165280" table:style-name="ce5">
            <text:p>34,165,280</text:p>
          </table:table-cell>
          <table:table-cell office:value-type="string" table:style-name="ce4">
            <text:p>1150807</text:p>
          </table:table-cell>
          <table:table-cell office:value-type="string" table:style-name="ce4">
            <text:p>1150812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3114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好德科技</text:p>
          </table:table-cell>
          <table:table-cell office:value-type="string" table:style-name="ce4">
            <text:p>盈餘轉增資</text:p>
          </table:table-cell>
          <table:table-cell office:value-type="float" office:value="2592792" table:style-name="ce5">
            <text:p>2,592,792</text:p>
          </table:table-cell>
          <table:table-cell office:value-type="float" office:value="25927920" table:style-name="ce5">
            <text:p>25,927,920</text:p>
          </table:table-cell>
          <table:table-cell office:value-type="string" table:style-name="ce4">
            <text:p>1150813</text:p>
          </table:table-cell>
          <table:table-cell office:value-type="string" table:style-name="ce4">
            <text:p>1150818</text:p>
          </table:table-cell>
          <table:table-cell table:number-columns-repeated="16376"/>
        </table:table-row>
        <table:table-row table:style-name="ro3">
          <table:table-cell office:value-type="string" table:style-name="ce4">
            <text:p>1815</text:p>
          </table:table-cell>
          <table:table-cell office:value-type="string" table:style-name="ce4">
            <text:p>上櫃</text:p>
          </table:table-cell>
          <table:table-cell office:value-type="string" table:style-name="ce4">
            <text:p>富喬工業</text:p>
          </table:table-cell>
          <table:table-cell office:value-type="string" table:style-name="ce4">
            <text:p>盈餘轉增資</text:p>
          </table:table-cell>
          <table:table-cell office:value-type="float" office:value="29243975" table:style-name="ce5">
            <text:p>29,243,975</text:p>
          </table:table-cell>
          <table:table-cell office:value-type="float" office:value="292439750" table:style-name="ce5">
            <text:p>292,439,750</text:p>
          </table:table-cell>
          <table:table-cell office:value-type="string" table:style-name="ce4">
            <text:p>1150814</text:p>
          </table:table-cell>
          <table:table-cell office:value-type="string" table:style-name="ce4">
            <text:p>1150819</text:p>
          </table:table-cell>
          <table:table-cell table:number-columns-repeated="16376"/>
        </table:table-row>
        <table:table-row table:style-name="ro3">
          <table:table-cell table:style-name="ce2"/>
          <table:table-cell table:style-name="ce6"/>
          <table:table-cell table:number-columns-repeated="2" table:style-name="ce2"/>
          <table:table-cell table:number-columns-repeated="2" table:style-name="ce5"/>
          <table:table-cell table:number-columns-repeated="2" table:style-name="ce2"/>
          <table:table-cell table:number-columns-repeated="16376"/>
        </table:table-row>
        <table:table-row table:number-rows-repeated="104837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0" number:min-decimal-places="0" number:min-integer-digits="1" number:grouping="true"/>
    </number:number-style>
    <number:number-style style:name="N67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9T00:43:17Z</meta:creation-date>
    <dc:date>2026-08-19T00:43:40Z</dc:date>
  </office:meta>
</office:document-meta>
</file>