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3958in" text:min-label-width="0.55in" text:list-level-position-and-space-mode="label-alignment">
          <style:list-level-label-alignment text:label-followed-by="listtab" fo:margin-left="0.9458in" fo:text-indent="-0.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1">
        <style:list-level-properties text:space-before="0.9201in" text:min-label-width="0.5in" text:list-level-position-and-space-mode="label-alignment">
          <style:list-level-label-alignment text:label-followed-by="listtab" fo:margin-left="1.42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868in" text:min-label-width="0.3333in" text:list-level-position-and-space-mode="label-alignment">
          <style:list-level-label-alignment text:label-followed-by="listtab" fo:margin-left="3.9201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3" style:num-format="一, 十, 一百(繁), ..." text:start-value="3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 style:page-number="1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9" style:parent-style-name="內文" style:family="paragraph">
      <style:paragraph-properties fo:text-align="center" fo:line-height="0.3333in"/>
      <style:text-properties style:font-name-asian="標楷體" fo:font-weight="bold" style:font-weight-asian="bold" fo:font-size="16pt" style:font-size-asian="16pt" style:font-size-complex="16pt"/>
    </style:style>
    <style:style style:name="P10" style:parent-style-name="內文" style:family="paragraph">
      <style:paragraph-properties fo:line-height="0.3194in" fo:margin-left="0.9743in" fo:text-indent="-0.7777in">
        <style:tab-stops/>
      </style:paragraph-properties>
      <style:text-properties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194in" fo:margin-left="0.9743in" fo:text-indent="-0.7777in">
        <style:tab-stops/>
      </style:paragraph-properties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ableColumn25" style:family="table-column">
      <style:table-column-properties style:column-width="1.325in" style:use-optimal-column-width="false"/>
    </style:style>
    <style:style style:name="TableColumn26" style:family="table-column">
      <style:table-column-properties style:column-width="1.4277in" style:use-optimal-column-width="false"/>
    </style:style>
    <style:style style:name="TableColumn27" style:family="table-column">
      <style:table-column-properties style:column-width="0.5097in" style:use-optimal-column-width="false"/>
    </style:style>
    <style:style style:name="TableColumn28" style:family="table-column">
      <style:table-column-properties style:column-width="1.1812in" style:use-optimal-column-width="false"/>
    </style:style>
    <style:style style:name="TableColumn29" style:family="table-column">
      <style:table-column-properties style:column-width="1.8527in" style:use-optimal-column-width="false"/>
    </style:style>
    <style:style style:name="TableColumn30" style:family="table-column">
      <style:table-column-properties style:column-width="0.7069in" style:use-optimal-column-width="false"/>
    </style:style>
    <style:style style:name="Table24" style:family="table">
      <style:table-properties style:width="7.0034in" fo:margin-left="0in" table:align="center"/>
    </style:style>
    <style:style style:name="TableRow31" style:family="table-row">
      <style:table-row-properties style:min-row-height="0.4618in" style:use-optimal-row-height="false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start"/>
      <style:text-properties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start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start"/>
      <style:text-properties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start"/>
      <style:text-properties style:font-name-asian="標楷體" fo:font-size="14pt" style:font-size-asian="14pt" style:font-size-complex="14pt"/>
    </style:style>
    <style:style style:name="TableRow40" style:family="table-row">
      <style:table-row-properties style:min-row-height="0.8305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start"/>
      <style:text-properties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justify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4402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57" style:family="table-row">
      <style:table-row-properties style:min-row-height="0.3152in" style:use-optimal-row-height="false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justify" fo:margin-left="0.3888in" fo:text-indent="-0.3888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新細明體" fo:font-size="14pt" style:font-size-asian="14pt" style:font-size-complex="14pt"/>
    </style:style>
    <style:style style:name="P62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text-align="justify" fo:margin-left="0.3888in" fo:text-indent="-0.3888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73" style:family="table-row">
      <style:table-row-properties style:min-row-height="0.3152in" style:use-optimal-row-height="false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82" style:family="table-row">
      <style:table-row-properties style:min-row-height="0.3152in" style:use-optimal-row-height="false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89" style:family="table-row">
      <style:table-row-properties style:min-row-height="0.3152in" style:use-optimal-row-height="false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96" style:family="table-row">
      <style:table-row-properties style:min-row-height="1.0395in" style:use-optimal-row-height="false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 fo:margin-top="0.1166in" fo:margin-bottom="0.1166in" fo:text-indent="2.7222in"/>
      <style:text-properties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style:snap-to-layout-grid="false" fo:text-align="justify" fo:margin-top="0.1166in" fo:margin-bottom="0.1166in" fo:text-indent="2.7222in"/>
      <style:text-properties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style:snap-to-layout-grid="false" fo:text-align="justify" fo:margin-top="0.1166in" fo:margin-bottom="0.1166in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7" style:parent-style-name="內文" style:family="paragraph">
      <style:paragraph-properties fo:line-height="0.0277in" fo:margin-left="0.5in" fo:text-indent="-0.5in">
        <style:tab-stops/>
      </style:paragraph-properties>
    </style:style>
  </office:automatic-styles>
  <office:body>
    <office:text text:use-soft-page-breaks="true">
      <text:p text:style-name="P1"><text:span text:style-name="T2">證券商</text:span><text:span text:style-name="T3">新增</text:span><text:span text:style-name="T4">辦理</text:span><text:span text:style-name="T5">高資產</text:span><text:span text:style-name="T6">客戶服務</text:span><text:span text:style-name="T7">業務</text:span><text:span text:style-name="T8">申請書</text:span></text:p>
      <text:p text:style-name="P9"/>
      <text:p text:style-name="P10">受文者：中華民國證券商業同業公會（受託買賣外國有價證券業務-含國際證券業務分公司）<text:s/>(核轉金融監督管理委員會證券期貨局)</text:p>
      <text:p text:style-name="P11"><text:span text:style-name="T12">主</text:span><text:span text:style-name="T13"><text:s/></text:span><text:span text:style-name="T14"><text:s/></text:span><text:span text:style-name="T15">旨：</text:span><text:span text:style-name="T16">本公司辦理受託買賣外國有價證券業務，擬申請</text:span><text:span text:style-name="T17">新增</text:span><text:span text:style-name="T18">提供高資產客戶服務，茲依證券商受託買賣外國有價證券</text:span><text:span text:style-name="T19">管理規則</text:span><text:span text:style-name="T20">相關規定</text:span><text:span text:style-name="T21">，檢附申請書件乙式</text:span><text:span text:style-name="T22">三</text:span><text:span text:style-name="T23">份，請惠予審查。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證券商名稱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>基準日</text:p>
          </table:table-cell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table-cell table:style-name="TableCell41">
            <text:p text:style-name="P42">已核准業務種類與辦理項目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>
            <text:p text:style-name="P46"><text:span text:style-name="T47">新增辦理項目</text:span></text:p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2">
            <text:p text:style-name="P52">項目</text:p>
          </table:table-cell>
          <table:covered-table-cell/>
          <table:table-cell table:style-name="TableCell53" table:number-columns-spanned="3">
            <text:p text:style-name="P54">具體事實摘要</text:p>
          </table:table-cell>
          <table:covered-table-cell/>
          <table:covered-table-cell/>
          <table:table-cell table:style-name="TableCell55">
            <text:p text:style-name="P56">附件</text:p>
          </table:table-cell>
        </table:table-row>
        <table:table-row table:style-name="TableRow57">
          <table:table-cell table:style-name="TableCell58" table:number-columns-spanned="2">
            <text:p text:style-name="P59"><text:span text:style-name="T60">一、業務規畫</text:span><text:span text:style-name="T61">：</text:span></text:p>
            <text:p text:style-name="P62">(一)核准日期及開辦日期</text:p>
            <text:p text:style-name="P63">(二)高資產客戶數</text:p>
            <text:p text:style-name="P64">(三)新增辦理高資產客戶服務業務規畫。</text:p>
            <text:p text:style-name="P65"><text:span text:style-name="T66">(</text:span><text:span text:style-name="T67">四</text:span><text:span text:style-name="T68">)未來業務推動策略及行動計畫</text:span></text:p>
          </table:table-cell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>
            <text:p text:style-name="P72"/>
          </table:table-cell>
        </table:table-row>
        <table:table-row table:style-name="TableRow73">
          <table:table-cell table:style-name="TableCell74" table:number-columns-spanned="2">
            <text:p text:style-name="P75">二、內部控制及情形</text:p>
            <text:p text:style-name="P76">(一)業務開辦後有無內部控制重大缺失及改善情形</text:p>
            <text:p text:style-name="P77">(二)本次新增業務經核准後之內部控制強化機制</text:p>
          </table:table-cell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2">
            <text:p text:style-name="P84">三、本業務開辦後有無重大客訴爭議案件及處理情形</text:p>
          </table:table-cell>
          <table:covered-table-cell/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2">
            <text:p text:style-name="P91">四、業務核准後有無發生違反法規受金管會重大裁罰或處分，且尚未完成改善或未提具適當改善計畫之情事</text:p>
          </table:table-cell>
          <table:covered-table-cell/>
          <table:table-cell table:style-name="TableCell92" table:number-columns-spanned="3">
            <text:p text:style-name="P93"/>
          </table:table-cell>
          <table:covered-table-cell/>
          <table:covered-table-cell/>
          <table:table-cell table:style-name="TableCell94">
            <text:p text:style-name="P95"/>
          </table:table-cell>
        </table:table-row>
        <table:table-row table:style-name="TableRow96">
          <table:table-cell table:style-name="TableCell97" table:number-columns-spanned="6">
            <text:p text:style-name="P98">申請證券商：</text:p>
            <text:p text:style-name="P99">代表人：<text:s text:c="30"/>(簽章)</text:p>
            <text:p text:style-name="P100"><text:span text:style-name="T101"><text:s text:c="25"/></text:span><text:span text:style-name="T102">(</text:span><text:span text:style-name="T103">聯絡人及電話：</text:span><text:span text:style-name="T104"><text:s text:c="8"/></text:span><text:span text:style-name="T105">　　</text:span><text:span text:style-name="T106"><text:s text:c="19"/>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line-height-at-least="0.0138in"/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3958in" text:min-label-width="0.55in" text:list-level-position-and-space-mode="label-alignment">
          <style:list-level-label-alignment text:label-followed-by="listtab" fo:margin-left="0.9458in" fo:text-indent="-0.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3">
      <text:list-level-style-number text:level="1" style:num-suffix="、" style:num-list-format-name="NLF2" style:num-format="1">
        <style:list-level-properties text:space-before="0.9201in" text:min-label-width="0.5in" text:list-level-position-and-space-mode="label-alignment">
          <style:list-level-label-alignment text:label-followed-by="listtab" fo:margin-left="1.420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868in" text:min-label-width="0.3333in" text:list-level-position-and-space-mode="label-alignment">
          <style:list-level-label-alignment text:label-followed-by="listtab" fo:margin-left="3.9201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3" style:num-format="一, 十, 一百(繁), ..." text:start-value="3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7875in" fo:margin-left="0.4722in" fo:margin-bottom="0.7875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證券商兼營短期票券業務許可證照申請書</dc:title>
    <dc:description>證券商兼營短期票券業務許可證照申請書</dc:description>
    <dc:subject>證券商兼營短期票券業務許可證照申請書</dc:subject>
    <meta:keyword>許可證照</meta:keyword>
    <meta:initial-creator>行政院金融監督管理委員會證券期貨局</meta:initial-creator>
    <dc:creator>陳坤松song</dc:creator>
    <meta:creation-date>2026-04-24T02:00:00Z</meta:creation-date>
    <dc:date>2026-04-24T02:00:00Z</dc:date>
    <meta:print-date>2020-09-08T03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9" meta:character-count="532" meta:row-count="3" meta:non-whitespace-character-count="454"/>
  </office:meta>
</office:document-meta>
</file>